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d0f54d5a5110826e1470a1f50dec43d.png"/>
  <manifest:file-entry manifest:media-type="image/png" manifest:full-path="Pictures/361d36b0dd634b5bf25563dba8319a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u:ablaufberg"/><text:bookmark-start text:name="__RefHeading___ablaufberg_1"/><text:bookmark-start text:name="ablaufberg"/>Ablaufberg<text:bookmark-end text:name="__RefHeading___ablaufberg_1"/><text:bookmark-end text:name="ablaufberg"/></text:h>
      <text:p text:style-name="Text_20_body">Der Ablaufberg (oder Abdrückberg, Ablaufrücken, Rollberg, Rollhügel oder salopp Eselsrücken) ist ein künstlich angelegter Hügel, über den ein Rangiergleis verläuft. Von der Kuppe des Abdrückberges aus folgen die Güterwagen ihrem eigenen Gewicht und werden über eine nachgeordnete Weichenstraße in Richtungsgleise geleitet. Man beachte dabei auch die <text:a xlink:type="simple" xlink:href="https://wiki.modellbahn-anlage.de/bau/steigungen" text:style-name="Internet_20_link" text:visited-style-name="Visited_20_Internet_20_Link">Steigungen im Modellbau</text:a>.</text:p>
      <text:h text:style-name="Heading_20_2" text:outline-level="2"><text:bookmark-start text:name="__RefHeading___steigung-im-ablaufberg_2"/><text:bookmark-start text:name="steigung-im-ablaufberg"/>Steigung im Ablaufberg<text:bookmark-end text:name="__RefHeading___steigung-im-ablaufberg_2"/><text:bookmark-end text:name="steigung-im-ablaufberg"/></text:h>
      <text:p text:style-name="Text_20_body">Für einen funktionsfähigen Ablaufberg in der Spur H0 (Maßstab 1:87) hat sich eine Berghöhe von etwa 5 bis 6 cm über den Richtungsgleisen bewährt.</text:p>
      <text:p text:style-name="Text_20_body">Diese Höhe ist notwendig, damit die Güterwagen ausreichend Schwung aufbauen, um bis ans Ende der jeweiligen Richtungsgleise (oft 200 bis 400 m in der Realität) zu rollen. </text:p>
      <text:p text:style-name="Text_20_body">Die physikalischen Gegebenheiten lassen sich am besten mit folgenden Parametern realisieren:</text:p>
      <text:list text:style-name="List_20_1" text:continue-numbering="false">
        <text:list-item>
          <text:p text:style-name="List_20_1_Content_First"> Höhe des Scheitelpunkts (Kuppe): 5,0 bis 6,5 cm) über dem Niveau der anschließenden Gleise.</text:p>
        </text:list-item>
        <text:list-item>
          <text:p text:style-name="List_20_1_Content"> Steigung der Rampe: Maximal 2 bis 3 % vor der Kuppe, damit die angekuppelten Wagen problemlos nach oben geschoben werden können.</text:p>
        </text:list-item>
        <text:list-item>
          <text:p text:style-name="List_20_1_Content"> Gefälle (Ablauf): Im Anschluss an die Kuppe etwa 4 bis 5 % Gefälle, um den Wagen die nötige Schwerkraft mitzugeben.</text:p>
        </text:list-item>
        <text:list-item>
          <text:p text:style-name="List_20_1_Content_Last"> Modellbahner nutzen gerne normalerweise handelsübliche Standardweichen für die Auffächerung der Gleise, da die Schwerkraft die Wagen zuverlässig durchdrückt. </text:p>
        </text:list-item>
      </text:list>
      <text:p text:style-name="Text_20_body">Zu lange Züge und schlechte Laufeigenschaften der Wagen („Schlechtläufer“) sollten allerdings vermieden werden.Für Tipps zur praktischen Umsetzung und zum Bau eines Ablaufbergs auf der Modelleisenbahn</text:p>
      <text:h text:style-name="Heading_20_2" text:outline-level="2"><text:bookmark-start text:name="__RefHeading___schema_3"/><text:bookmark-start text:name="schema"/>Schema<text:bookmark-end text:name="__RefHeading___schema_3"/><text:bookmark-end text:name="schema"/></text:h>
      <text:p text:style-name="Text_20_body"><draw:frame draw:style-name="media" draw:name="0" text:anchor-type="as-char" draw:z-index="0" svg:width="15.875cm" svg:height="3.5174247982392cm"><draw:image xlink:href="Pictures/1d0f54d5a5110826e1470a1f50dec43d.png" xlink:type="simple" xlink:show="embed" xlink:actuate="onLoad"/></draw:frame></text:p>
      <text:h text:style-name="Heading_20_2" text:outline-level="2"><text:bookmark-start text:name="__RefHeading___widrigkeiten_4"/><text:bookmark-start text:name="widrigkeiten"/>Widrigkeiten<text:bookmark-end text:name="__RefHeading___widrigkeiten_4"/><text:bookmark-end text:name="widrigkeiten"/></text:h>
      <text:p text:style-name="Text_20_body">Daneben birgt eine solche Rangieranlage noch andere Tücken, die auf den ersten Blick nicht offenbar sind.</text:p>
      <text:h text:style-name="Heading_20_3" text:outline-level="3"><text:bookmark-start text:name="__RefHeading___laufeigenschaften_5"/><text:bookmark-start text:name="laufeigenschaften"/>Laufeigenschaften<text:bookmark-end text:name="__RefHeading___laufeigenschaften_5"/><text:bookmark-end text:name="laufeigenschaften"/></text:h>
      <text:p text:style-name="Text_20_body">Je nach Alter, Abnutzung und Achslager-Schmierung werden sich die verwendeten Waggons teils als „Renner“, teils als „Schlafmützen“ erweisen. (amtliche Bezeichnungen: Gutläufer und Schlechtläufer) Der eine oder andere mag gar in der Weichenstraße steckenbleiben. Diesem Problem begegnet man im Großbetrieb mit Gleisbremsen, die zu schnelle Wagen abbremsen, aber teils auch imstande sind, den langsameren Kameraden noch ein bisschen Schwung und Tempo mitzugeben. Ein klein wenig zur Beschleunigung beitragen kann es, den langsamen Modellen noch etwas mehr Eigengewicht (Ballast) zu verleihen.</text:p>
      <text:h text:style-name="Heading_20_3" text:outline-level="3"><text:bookmark-start text:name="__RefHeading___ende-des-rollweges_6"/><text:bookmark-start text:name="ende-des-rollweges"/>Ende des Rollweges<text:bookmark-end text:name="__RefHeading___ende-des-rollweges_6"/><text:bookmark-end text:name="ende-des-rollweges"/></text:h>
      <text:p text:style-name="Text_20_body">Irgendwie müssen die Wagen schließlich zum Stehen kommen. Es darf auch nicht sein, dass nachkommende Wagen den bereits wartenden immer noch einen Schubs geben und sie womöglich in die Ausfahrt-Weichengruppe treiben. Denkbar sind natürlich Prellböcke am Ende der Richtungsgruppe. Dies würde nur noch eine zusätzliche Weiche zwischen Abdrückberg und Richtungsgruppe erfordern, über die die neu gebildeten Züge „auf Strecke“ gehen. Eine „Harfe“ an der rechten Seite könnte entfallen. Eine alternative, technisch anspruchsvolle, Lösung wären klappbare Prellböcke. Diese bestehen aus massiven Bügeln, die mit je einem Puffer versehen und paarweise neben den Enden der Richtungsgleise eingebaut sind. In „Durchfahrtstellung“ stehen die Bügel senkrecht, während des Rangierbetriebes, in „Sperrstellung“, sind sie über das Gleis geschwenkt und bilden so den Prellbock.</text:p>
      <text:h text:style-name="Heading_20_3" text:outline-level="3"><text:bookmark-start text:name="__RefHeading___bedienung-des-stellwerks_7"/><text:bookmark-start text:name="bedienung-des-stellwerks"/>Bedienung des Stellwerks<text:bookmark-end text:name="__RefHeading___bedienung-des-stellwerks_7"/><text:bookmark-end text:name="bedienung-des-stellwerks"/></text:h>
      <text:p text:style-name="Text_20_body">Das rechtzeitige Legen der Weichen, während die Waggons in rascher Folge den Ablaufberg hinunter kommen, verlangt vom diensttuenden Stellwerker vermutlich die Fingerfertigkeit eines Konzertpianisten. Natürlich ist auch darauf zu achten, dass keine Weiche „unter dem Wagen“ gelegt wird, was eine Entgleisung zur Folge hätte. Empfohlen sei hier auf jeden Fall ein Gleisbild-Stellwerk, das die Bedienung der Weichen intuitiver gestaltet als es eine Ansammlung abstrakter Druckknöpfe könnte. Der Freizeit-Stellwerker wird natürlich den Takt des Abdrückens höchstselbst bestimmen. Wir wollen ja nicht, dass das Spiel in Stress ausartet. </text:p>
      <text:h text:style-name="Heading_20_2" text:outline-level="2"><text:bookmark-start text:name="__RefHeading___signalisierung_8"/><text:bookmark-start text:name="signalisierung"/>Signalisierung<text:bookmark-end text:name="__RefHeading___signalisierung_8"/><text:bookmark-end text:name="signalisierung"/></text:h>
      <text:p text:style-name="Text_20_body"><draw:frame draw:style-name="media" draw:name="1" text:anchor-type="as-char" draw:z-index="1" svg:width="15.875cm" svg:height="10.606290672451cm"><draw:image xlink:href="Pictures/361d36b0dd634b5bf25563dba8319a9a.png" xlink:type="simple" xlink:show="embed" xlink:actuate="onLoad"/></draw:frame></text:p>
      <text:h text:style-name="Heading_20_3" text:outline-level="3"><text:bookmark-start text:name="__RefHeading___signal-ra-6_9"/><text:bookmark-start text:name="signal-ra-6"/>Signal Ra 6<text:bookmark-end text:name="__RefHeading___signal-ra-6_9"/><text:bookmark-end text:name="signal-ra-6"/></text:h>
      <text:p text:style-name="Text_20_body">Bedeutung: Halt! Abdrücken verboten</text:p>
      <text:h text:style-name="Heading_20_3" text:outline-level="3"><text:bookmark-start text:name="__RefHeading___signal-ra-7_10"/><text:bookmark-start text:name="signal-ra-7"/>Signal Ra 7<text:bookmark-end text:name="__RefHeading___signal-ra-7_10"/><text:bookmark-end text:name="signal-ra-7"/></text:h>
      <text:p text:style-name="Text_20_body">Bedeutung: Langsam abdrücken</text:p>
      <text:h text:style-name="Heading_20_3" text:outline-level="3"><text:bookmark-start text:name="__RefHeading___signal-ra-8_11"/><text:bookmark-start text:name="signal-ra-8"/>Signal Ra 8<text:bookmark-end text:name="__RefHeading___signal-ra-8_11"/><text:bookmark-end text:name="signal-ra-8"/></text:h>
      <text:p text:style-name="Text_20_body">Bedeutung: Mäßig schnell abdrücken</text:p>
      <text:h text:style-name="Heading_20_3" text:outline-level="3"><text:bookmark-start text:name="__RefHeading___signal-ra-9_12"/><text:bookmark-start text:name="signal-ra-9"/>Signal Ra 9<text:bookmark-end text:name="__RefHeading___signal-ra-9_12"/><text:bookmark-end text:name="signal-ra-9"/></text:h>
      <text:p text:style-name="Text_20_body">Bedeutung: Zurückzie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6::17:20</meta:creation-date>
    <dc:creator>Generated</dc:creator>
    <dc:date>2026-08-15T16::17:20</dc:date>
    <dc:language>en-US</dc:language>
    <meta:editing-cycles>1</meta:editing-cycles>
    <meta:editing-duration>PT0S</meta:editing-duration>
    <dc:title>bau:ablaufberg</dc:title>
  </office:meta>
</office:document-meta>
</file>