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7282ad84ac73e0cf9af831231d34d5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r:akkus"/><text:bookmark-start text:name="__RefHeading___akkus-und-ladegeraet_1"/><text:bookmark-start text:name="akkus-und-ladegeraet"/>Akkus und Ladegerät<text:bookmark-end text:name="__RefHeading___akkus-und-ladegeraet_1"/><text:bookmark-end text:name="akkus-und-ladegeraet"/></text:h>
      <text:p text:style-name="Text_20_body">Je nach Leistung der Akkus bedarf es spezielle Anpassungen an die Ladegeräte, d.h. es muss mindestens ein Widerstand getauscht werden. Hier die Tabelle für die Ampere-Zahl und den Widerstand für das Ladegerät.</text:p>
      <text:p text:style-name="Text_20_body">Wir verwenden <text:a xlink:type="simple" xlink:href="https://shop.fichtelbahn.de/USB-Laderegler-1S-LiPo-Akkus-Protect" text:style-name="Internet_20_link" text:visited-style-name="Visited_20_Internet_20_Link">USB Laderegler 1S LiPo Akkus + Protect</text:a> - USB Laderegler für <text:span text:style-name="Strong_20_Emphasis">LiPo Akkus</text:span> + Batterie Protection IC  (<text:span text:style-name="Strong_20_Emphasis">für 1 Zelle von 50-1000mA</text:span>). </text:p>
      <text:p text:style-name="Text_20_body">Der Akku aus dem <text:a xlink:type="simple" xlink:href="https://shop.fichtelbahn.de/OpenCar-CarKit" text:style-name="Internet_20_link" text:visited-style-name="Visited_20_Internet_20_Link">Starterkit</text:a> hat 350mA</text:p>
      <table:table table:style-name="Table">
        <table:table-column/>
        <table:table-column/>
        <table:table-column/>
        <table:table-row>
          <table:table-cell office:value-type="string" table:style-name="tableheader">
            <text:p text:style-name="Table_20_Heading"> Akku-Ampere  </text:p>
          </table:table-cell>
          <table:table-cell office:value-type="string" table:style-name="tableheader">
            <text:p text:style-name="Table_20_Heading"> Widerstand  </text:p>
          </table:table-cell>
          <table:table-cell office:value-type="string" table:style-name="tableheader">
            <text:p text:style-name="Table_20_Heading"> Farbe  </text:p>
          </table:table-cell>
        </table:table-row>
        <table:table-row>
          <table:table-cell office:value-type="string" table:style-name="tablecell">
            <text:p text:style-name="tablealignleft"> 50 mA        </text:p>
          </table:table-cell>
          <table:table-cell office:value-type="string" table:style-name="tablecell">
            <text:p text:style-name="tablealignleft"> 30 kOhm     </text:p>
          </table:table-cell>
          <table:table-cell office:value-type="string" table:style-name="tablecell"/>
        </table:table-row>
        <table:table-row>
          <table:table-cell office:value-type="string" table:style-name="tablecell">
            <text:p text:style-name="tablealignleft"> 70 mA        </text:p>
          </table:table-cell>
          <table:table-cell office:value-type="string" table:style-name="tablecell">
            <text:p text:style-name="tablealignleft"> 20 kOhm     </text:p>
          </table:table-cell>
          <table:table-cell office:value-type="string" table:style-name="tablecell"/>
        </table:table-row>
        <table:table-row>
          <table:table-cell office:value-type="string" table:style-name="tablecell">
            <text:p text:style-name="tablealignleft"> 130 mA       </text:p>
          </table:table-cell>
          <table:table-cell office:value-type="string" table:style-name="tablecell">
            <text:p text:style-name="tablealignleft"> 10 kOhm     </text:p>
          </table:table-cell>
          <table:table-cell office:value-type="string" table:style-name="tablecell"/>
        </table:table-row>
        <table:table-row>
          <table:table-cell office:value-type="string" table:style-name="tablecell">
            <text:p text:style-name="tablealignleft"> 250 mA       </text:p>
          </table:table-cell>
          <table:table-cell office:value-type="string" table:style-name="tablecell">
            <text:p text:style-name="tablealignleft"> 5 kOhm      </text:p>
          </table:table-cell>
          <table:table-cell office:value-type="string" table:style-name="tablecell"/>
        </table:table-row>
        <table:table-row>
          <table:table-cell office:value-type="string" table:style-name="tablecell">
            <text:p text:style-name="tablealignleft"> 300 mA       </text:p>
          </table:table-cell>
          <table:table-cell office:value-type="string" table:style-name="tablecell">
            <text:p text:style-name="tablealignleft"> 4 kOhm      </text:p>
          </table:table-cell>
          <table:table-cell office:value-type="string" table:style-name="tablecell"/>
        </table:table-row>
        <table:table-row>
          <table:table-cell office:value-type="string" table:style-name="tablecell">
            <text:p text:style-name="tablealignleft"> <text:span text:style-name="Strong_20_Emphasis">350 mA</text:span>   </text:p>
          </table:table-cell>
          <table:table-cell office:value-type="string" table:style-name="tablecell">
            <text:p text:style-name="tablealignleft"> 3 kOhm      </text:p>
          </table:table-cell>
          <table:table-cell office:value-type="string" table:style-name="tablecell"/>
        </table:table-row>
        <table:table-row>
          <table:table-cell office:value-type="string" table:style-name="tablecell">
            <text:p text:style-name="tablealignleft"> 400 mA       </text:p>
          </table:table-cell>
          <table:table-cell office:value-type="string" table:style-name="tablecell">
            <text:p text:style-name="tablealignleft"> 3 kOhm      </text:p>
          </table:table-cell>
          <table:table-cell office:value-type="string" table:style-name="tablecell"/>
        </table:table-row>
        <table:table-row>
          <table:table-cell office:value-type="string" table:style-name="tablecell">
            <text:p text:style-name="tablealignleft"> 580 mA       </text:p>
          </table:table-cell>
          <table:table-cell office:value-type="string" table:style-name="tablecell">
            <text:p text:style-name="tablealignleft"> 2 kOhm      </text:p>
          </table:table-cell>
          <table:table-cell office:value-type="string" table:style-name="tablecell"/>
        </table:table-row>
        <table:table-row>
          <table:table-cell office:value-type="string" table:style-name="tablecell">
            <text:p text:style-name="tablealignleft"> 690 mA       </text:p>
          </table:table-cell>
          <table:table-cell office:value-type="string" table:style-name="tablecell">
            <text:p text:style-name="tablealignleft"> 1,6 kOhm    </text:p>
          </table:table-cell>
          <table:table-cell office:value-type="string" table:style-name="tablecell"/>
        </table:table-row>
        <table:table-row>
          <table:table-cell office:value-type="string" table:style-name="tablecell">
            <text:p text:style-name="tablealignleft"> 780 mA       </text:p>
          </table:table-cell>
          <table:table-cell office:value-type="string" table:style-name="tablecell">
            <text:p text:style-name="tablealignleft"> 1,5 kOhm    </text:p>
          </table:table-cell>
          <table:table-cell office:value-type="string" table:style-name="tablecell"/>
        </table:table-row>
        <table:table-row>
          <table:table-cell office:value-type="string" table:style-name="tablecell">
            <text:p text:style-name="tablealignleft"> 900 mA       </text:p>
          </table:table-cell>
          <table:table-cell office:value-type="string" table:style-name="tablecell">
            <text:p text:style-name="tablealignleft"> 1,3 kOhm    </text:p>
          </table:table-cell>
          <table:table-cell office:value-type="string" table:style-name="tablecell"/>
        </table:table-row>
        <table:table-row>
          <table:table-cell office:value-type="string" table:style-name="tablecell">
            <text:p text:style-name="tablealignleft"> 1000 mA      </text:p>
          </table:table-cell>
          <table:table-cell office:value-type="string" table:style-name="tablecell">
            <text:p text:style-name="tablealignleft"> 1,2 kOhm    </text:p>
          </table:table-cell>
          <table:table-cell office:value-type="string" table:style-name="tablecell"/>
        </table:table-row>
      </table:table>
      <text:h text:style-name="Heading_20_2" text:outline-level="2"><text:bookmark-start text:name="__RefHeading___ladegeraet_2"/><text:bookmark-start text:name="ladegeraet"/>Ladegerät<text:bookmark-end text:name="__RefHeading___ladegeraet_2"/><text:bookmark-end text:name="ladegeraet"/></text:h>
      <text:p text:style-name="Text_20_body"><draw:frame draw:style-name="media" draw:name="0" text:anchor-type="as-char" draw:z-index="0" svg:width="5.2916666666667cm" style:rel-width="100%" svg:height="5.2916666666667cm" style:rel-height="scale"><draw:image xlink:href="Pictures/37282ad84ac73e0cf9af831231d34d54.jpeg" xlink:type="simple" xlink:show="embed" xlink:actuate="onLoad"/></draw:frame></text:p>
      <text:p text:style-name="Text_20_body">Mit diesem Laderegler können LiPo-Akkus mit einer Zelle geladen werden. Für den Betrieb sind keine weiteren Bauteile notwendig und die Baugruppe ist vollständig SMD bestückt (außer man möchte den voreingestellen Ladestrom verändern). Der Baustein verfügt über einen zusätzliches IC zum Schutz der LiPo-Zelle gegen Überladung, Überstrom und Tiefentladung.</text:p>
      <text:p text:style-name="Text_20_body">Zwei LEDs zeigen an, ob sich der Akku in der Ladung befindet oder der Ladevorgang abgeschlossen ist.
Mit Hilfe eines USB-Mini Kabel, kann der Laderegler mit dem PC oder an einem 5V USB-Netzteil verbunden und versorgt werden. Der maximale Ladestrom des Reglers kann über den Widerstand R4 (default 1,2 kOhm = 1000mA) zwischen 50mA und 1000mA eingestellt werden. Im Auslieferungszustand ist ein 1,2 kOhm-Widerstand verbaut und somit ein Ladestrom von 1000mA definiert.
Mit Änderung dieses Widerstandes erhalten Sie einen anderen Ladestrom. (drei weitere Widerstandswerte im Lieferumfang der Baugruppe / siehe Handbuch)</text:p>
      <text:p text:style-name="Text_20_body">IN+ / IN- bzw. USB Buchse
Hier kann ein externes 5V-Netzteil oder die 5V USB Spannung zum Laden angeschlossen werden.</text:p>
      <text:p text:style-name="Text_20_body">B+ / B-
Hier wird die LiPo-Zelle zum Laden angeschlossen</text:p>
      <text:p text:style-name="Text_20_body">OUT+ / OUT-
Hier kann optional ein Verbraucher angeschlossen werden, der von der LiPo-Zelle gepuffert wird. Die Ladeplatine könnte fix in einem OpenCar-Fahrzeug verbaut werden, intern geladen werden und zugleich das Fahrzeug mit Energie versorgen.</text:p>
      <text:p text:style-name="Text_20_body">LED grün - D2 (Betriebsanzeige)
Der USB-Laderegler ist mit einer 5V Betriebsspannung verbunden.</text:p>
      <text:p text:style-name="Text_20_body">LED rot - D1 (Ladezustand)
Leuchtet die rote LED, wird der Akku geladen. Ist ein Akku angeschlossen und der Ladevorgang abgeschlossen, erlischt die rote LED D1.</text:p>
      <text:p text:style-name="Text_20_body">Technische Merkmale:</text:p>
      <text:p text:style-name="Text_20_body">Typ: Laderegler <text:line-break/>
Zellen: 1 / 1S <text:line-break/>
Maße (HxBxL): 6 x 15 x 40 mm <text:line-break/>
Ladestrom: 50 - 1000mA <text:line-break/>
Ladeschlussspannung: 4,2V <text:line-break/>
Eingangsspannung: 4V - 8V <text:line-break/>
LED D1: Akku wird geladen <text:line-break/>
LED D2: Ladevorgang ist abgeschlossen <text:line-break/>
Ladeverfahren: PP → CC → CV mit Temperaturerkennung (wenn TEMP-Signal vorhanden ist)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34:00</meta:creation-date>
    <dc:creator>Generated</dc:creator>
    <dc:date>2026-08-12T13::34:00</dc:date>
    <dc:language>en-US</dc:language>
    <meta:editing-cycles>1</meta:editing-cycles>
    <meta:editing-duration>PT0S</meta:editing-duration>
    <dc:title>car:akkus</dc:title>
  </office:meta>
</office:document-meta>
</file>