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r:ir:ansteuerung-car-motion-viessmann-mit-ir-led"/><text:bookmark-start text:name="__RefHeading___ansteuerung-viessmann-car-motion-mit-ir-led_1"/><text:bookmark-start text:name="ansteuerung-viessmann-car-motion-mit-ir-led"/>Ansteuerung Viessmann Car Motion mit IR LED<text:bookmark-end text:name="__RefHeading___ansteuerung-viessmann-car-motion-mit-ir-led_1"/><text:bookmark-end text:name="ansteuerung-viessmann-car-motion-mit-ir-led"/></text:h>
      <text:h text:style-name="Heading_20_2" text:outline-level="2"><text:bookmark-start text:name="__RefHeading___railcom_2"/><text:bookmark-start text:name="railcom"/>RailCom<text:bookmark-end text:name="__RefHeading___railcom_2"/><text:bookmark-end text:name="railcom"/></text:h>
      <text:p text:style-name="Text_20_body">Wichtig! Offenbar muss an Digitalzentralen das Protokoll „RailCom“ abgeschaltet sein.</text:p>
      <text:h text:style-name="Heading_20_2" text:outline-level="2"><text:bookmark-start text:name="__RefHeading___welche-ir-dioden_3"/><text:bookmark-start text:name="welche-ir-dioden"/>Welche IR-Dioden<text:bookmark-end text:name="__RefHeading___welche-ir-dioden_3"/><text:bookmark-end text:name="welche-ir-dioden"/></text:h>
      <text:p text:style-name="Text_20_body">Viessman funkt mit 940nm seine Autos an. Es gehen wohl aber auch LEDs mit 850nm. </text:p>
      <text:h text:style-name="Heading_20_2" text:outline-level="2"><text:bookmark-start text:name="__RefHeading___anschluss-ir-dioden-an-digitalzentrale_4"/><text:bookmark-start text:name="anschluss-ir-dioden-an-digitalzentrale"/>Anschluss IR-Dioden an Digitalzentrale<text:bookmark-end text:name="__RefHeading___anschluss-ir-dioden-an-digitalzentrale_4"/><text:bookmark-end text:name="anschluss-ir-dioden-an-digitalzentrale"/></text:h>
      <text:p text:style-name="Text_20_body"><draw:frame draw:style-name="media" draw:name="0" text:anchor-type="as-char" draw:z-index="0" svg:width="" svg:rel-width="100%" svg:height="0cm"><draw:image xlink:href="/hp/cv/aa/ok/www/modellbahn-anlage.de/wiki/httpdocs/data/media/car/ir/pasted/20250924-085805.png" xlink:type="simple" xlink:show="embed" xlink:actuate="onLoad"/></draw:frame></text:p>
      <text:p text:style-name="Text_20_body"><draw:frame draw:style-name="media" draw:name="1" text:anchor-type="as-char" draw:z-index="1" svg:width="" svg:rel-width="100%" svg:height="0cm"><draw:image xlink:href="/hp/cv/aa/ok/www/modellbahn-anlage.de/wiki/httpdocs/data/media/car/ir/pasted/20250924-090511.webp" xlink:type="simple" xlink:show="embed" xlink:actuate="onLoad"/></draw:frame></text:p>
      <text:p text:style-name="Text_20_body">die IR LED muss mit einem 1,2 Kiloohm Widerstand versehen werden, des Weiteren ist eine Diode des Types 1N4148 zwingend erforderlich. Beide werden an der braunen Leitung angelötet.</text:p>
      <text:h text:style-name="Heading_20_2" text:outline-level="2"><text:bookmark-start text:name="__RefHeading___dcc-adressbereich_5"/><text:bookmark-start text:name="dcc-adressbereich"/>DCC Adressbereich<text:bookmark-end text:name="__RefHeading___dcc-adressbereich_5"/><text:bookmark-end text:name="dcc-adressbereich"/></text:h>
      <text:p text:style-name="Text_20_body">„Derzeit“ ist der Bereich für DCC Adressen auf kurzen Adressen begrenzt.</text:p>
      <text:h text:style-name="Heading_20_2" text:outline-level="2"><text:bookmark-start text:name="__RefHeading___links_6"/><text:bookmark-start text:name="links"/>Links<text:bookmark-end text:name="__RefHeading___links_6"/><text:bookmark-end text:name="links"/></text:h>
      <text:list text:style-name="List_20_1" text:continue-numbering="false">
        <text:list-item>
          <text:p text:style-name="LastListParagraph_List_20_1_Content_First"> IR-Steuerung per Arduino [<text:a xlink:type="simple" xlink:href="https://www.stummiforum.de/t224228f48-CarMotion-Steuerung-via-IR-Fernbedienungsbefehle-durch-Arduino-generiert.html#msg2669723]" text:style-name="Internet_20_link" text:visited-style-name="Visited_20_Internet_20_Link">https://www.stummiforum.de/t224228f48-CarMotion-Steuerung-via-IR-Fernbedienungsbefehle-durch-Arduino-generiert.html#msg2669723]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6::07:15</meta:creation-date>
    <dc:creator>Generated</dc:creator>
    <dc:date>2026-08-21T06::07:15</dc:date>
    <dc:language>en-US</dc:language>
    <meta:editing-cycles>1</meta:editing-cycles>
    <meta:editing-duration>PT0S</meta:editing-duration>
    <dc:title>car:ir:ansteuerung-car-motion-viessmann-mit-ir-led</dc:title>
  </office:meta>
</office:document-meta>
</file>