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:ir:modellbahn-wiki"/><text:bookmark-start text:name="__RefHeading___infrarot-car-motion_1"/><text:bookmark-start text:name="infrarot-car-motion"/>Infrarot &amp; Car-Motion<text:bookmark-end text:name="__RefHeading___infrarot-car-motion_1"/><text:bookmark-end text:name="infrarot-car-motion"/></text:h>
      <text:list text:style-name="List_20_1" text:continue-numbering="false">
        <text:list-item>
          <text:p text:style-name="List_20_1_Content_First"> <text:a xlink:type="simple" xlink:href="https://wiki.modellbahn-anlage.de/car/ir/ir-befehle-mit-viessmann-carmotion" text:style-name="Internet_20_link" text:visited-style-name="Visited_20_Internet_20_Link">IR-Befehle für Viessmann Car-Motion</text:a></text:p>
        </text:list-item>
        <text:list-item>
          <text:p text:style-name="List_20_1_Content"> <text:a xlink:type="simple" xlink:href="https://wiki.modellbahn-anlage.de/car/ir-scanner" text:style-name="Internet_20_link" text:visited-style-name="Visited_20_Internet_20_Link">IR-Scanner</text:a></text:p>
        </text:list-item>
        <text:list-item>
          <text:p text:style-name="List_20_1_Content_Last"> <text:a xlink:type="simple" xlink:href="https://wiki.modellbahn-anlage.de/car/ir/ansteuerung-car-motion-viessmann-mit-ir-led" text:style-name="Internet_20_link" text:visited-style-name="Visited_20_Internet_20_Link">Ansteuerung Viessmann Car Motion mit IR LED (DCC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21::23:56</meta:creation-date>
    <dc:creator>Generated</dc:creator>
    <dc:date>2026-08-21T21::23:56</dc:date>
    <dc:language>en-US</dc:language>
    <meta:editing-cycles>1</meta:editing-cycles>
    <meta:editing-duration>PT0S</meta:editing-duration>
    <dc:title>car:ir:modellbahn-wiki</dc:title>
  </office:meta>
</office:document-meta>
</file>