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b110f68b446a69b4ce15a6ce198f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r:magnetsteuerung-magnetfolgen"/><text:bookmark-start text:name="__RefHeading___magnetsteuerungmagnetfolgen_1"/><text:bookmark-start text:name="magnetsteuerungmagnetfolgen"/>Magnetsteuerung/Magnetfolgen<text:bookmark-end text:name="__RefHeading___magnetsteuerungmagnetfolgen_1"/><text:bookmark-end text:name="magnetsteuerungmagnetfolgen"/></text:h>
      <text:p text:style-name="Text_20_body">Über die Steuerung von Magnetfelder kann man den Autos kleine Befehle mitgeben, für die der PC keine Rechenleistung verschwenden muss. </text:p>
      <text:h text:style-name="Heading_20_2" text:outline-level="2"><text:bookmark-start text:name="__RefHeading___standard-von-viessmann_2"/><text:bookmark-start text:name="standard-von-viessmann"/>Standard von Viessmann<text:bookmark-end text:name="__RefHeading___standard-von-viessmann_2"/><text:bookmark-end text:name="standard-von-viessmann"/></text:h>
      <text:p text:style-name="Text_20_body"><draw:frame draw:style-name="media" draw:name="Einstellungen in der Viessmann-Software Version 1.26 Legend" text:anchor-type="as-char" draw:z-index="0" svg:width="24.500416666667cm" style:rel-width="100%"><draw:text-box><text:p text:style-name="legendcenter"><draw:frame draw:style-name="media" draw:name="Einstellungen in der Viessmann-Software Version 1.26" text:anchor-type="as-char" draw:z-index="0" svg:width="24.500416666667cm" style:rel-width="100%" svg:height="7.5670833333333cm" style:rel-height="scale"><draw:image xlink:href="Pictures/abb110f68b446a69b4ce15a6ce198fd1.png" xlink:type="simple" xlink:show="embed" xlink:actuate="onLoad"/></draw:frame>Einstellungen in der Viessmann-Software Version 1.26</text:p></draw:text-box></draw:frame></text:p>
      <text:h text:style-name="Heading_20_2" text:outline-level="2"><text:bookmark-start text:name="__RefHeading___unsere-einstellungen_3"/><text:bookmark-start text:name="unsere-einstellungen"/>Unsere Einstellungen<text:bookmark-end text:name="__RefHeading___unsere-einstellungen_3"/><text:bookmark-end text:name="unsere-einstellung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Magnetfolgen                                                                </text:p>
          </table:table-cell>
          <table:table-cell office:value-type="string" table:style-name="tableheader">
            <text:p text:style-name="Table_20_Heading"> Magnetbefehle      </text:p>
          </table:table-cell>
        </table:table-row>
        <table:table-row>
          <table:table-cell office:value-type="string" table:style-name="tablecell">
            <text:p text:style-name="tablealignleft"> <text:span text:style-name="">N</text:span>                                                    </text:p>
          </table:table-cell>
          <table:table-cell office:value-type="string" table:style-name="tablecell">
            <text:p text:style-name="tablealignleft"> Sofort anhalten    </text:p>
          </table:table-cell>
        </table:table-row>
        <table:table-row>
          <table:table-cell office:value-type="string" table:style-name="tablecell">
            <text:p text:style-name="tablealignleft"> <text:span text:style-name="">S</text:span>                                                    </text:p>
          </table:table-cell>
          <table:table-cell office:value-type="string" table:style-name="tablecell">
            <text:p text:style-name="tablealignleft"> Sanftes abbremsen  </text:p>
          </table:table-cell>
        </table:table-row>
        <table:table-row>
          <table:table-cell office:value-type="string" table:style-name="tablecell">
            <text:p text:style-name="tablealignleft"> <text:span text:style-name="">S</text:span> <text:span text:style-name="">N</text:span>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">S S</text:span>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">S </text:span><text:span text:style-name="">N N</text:span>                         </text:p>
          </table:table-cell>
          <table:table-cell office:value-type="string" table:style-name="tablecell">
            <text:p text:style-name="tablealignleft"> Blinker rechts     </text:p>
          </table:table-cell>
        </table:table-row>
        <table:table-row>
          <table:table-cell office:value-type="string" table:style-name="tablecell">
            <text:p text:style-name="tablealignleft"> <text:span text:style-name="">S </text:span><text:span text:style-name="">N </text:span><text:span text:style-name="">S</text:span>  </text:p>
          </table:table-cell>
          <table:table-cell office:value-type="string" table:style-name="tablecell">
            <text:p text:style-name="tablealignleft"> Blinker links      </text:p>
          </table:table-cell>
        </table:table-row>
        <table:table-row>
          <table:table-cell office:value-type="string" table:style-name="tablecell">
            <text:p text:style-name="tablealignleft"> <text:span text:style-name="">S S</text:span><text:span text:style-name=""> N</text:span>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">S S S</text:span>                                        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3::05:47</meta:creation-date>
    <dc:creator>Generated</dc:creator>
    <dc:date>2026-09-16T13::05:47</dc:date>
    <dc:language>en-US</dc:language>
    <meta:editing-cycles>1</meta:editing-cycles>
    <meta:editing-duration>PT0S</meta:editing-duration>
    <dc:title>car:magnetsteuerung-magnetfolgen</dc:title>
  </office:meta>
</office:document-meta>
</file>