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777d8ff1c1b051b5e3d55256e377c5.png"/>
  <manifest:file-entry manifest:media-type="image/png" manifest:full-path="Pictures/fb88c45c5482c35105f9ad1ea738ee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anschluss-leds-an-esu-decoder"/><text:bookmark-start text:name="__RefHeading___anschluss-leds-an-esu-decoder_1"/><text:bookmark-start text:name="anschluss-leds-an-esu-decoder"/>Anschluss LEDs an ESU Decoder<text:bookmark-end text:name="__RefHeading___anschluss-leds-an-esu-decoder_1"/><text:bookmark-end text:name="anschluss-leds-an-esu-decoder"/></text:h>
      <text:p text:style-name="Text_20_body">LEDs an ESU Decoder anzuschließen kann etwas verwirrend sein, denn sie haben, wie auch unsere Signal- und Weichendecoder, einen gemeinsamen Plus-Pol (blaues Kabel am Decoder) und werden gegen Masse geschalten. </text:p>
      <text:p text:style-name="Text_20_body"><draw:frame draw:style-name="media" draw:name="0" text:anchor-type="as-char" draw:z-index="0" svg:width="16.933333333333cm" svg:height="10.556875cm"><draw:image xlink:href="Pictures/80777d8ff1c1b051b5e3d55256e377c5.png" xlink:type="simple" xlink:show="embed" xlink:actuate="onLoad"/></draw:frame></text:p>
      <text:p text:style-name="Text_20_body">Bei SMD-LEDs wird also wie folgt angeschlossen:</text:p>
      <text:p text:style-name="Text_20_body"><draw:frame draw:style-name="media" draw:name="1" text:anchor-type="as-char" draw:z-index="1" svg:width="10.556875cm" svg:height="6.2177083333333cm"><draw:image xlink:href="Pictures/fb88c45c5482c35105f9ad1ea738ee31.png" xlink:type="simple" xlink:show="embed" xlink:actuate="onLoad"/></draw:frame></text:p>
      <text:p text:style-name="Text_20_body">Das blaue Kabel (Plus-Pol) wird an die Plus-Seite der LEDs angeschlossen. Diese können parallel verdrahte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00:04</meta:creation-date>
    <dc:creator>Generated</dc:creator>
    <dc:date>2026-08-11T18::00:04</dc:date>
    <dc:language>en-US</dc:language>
    <meta:editing-cycles>1</meta:editing-cycles>
    <meta:editing-duration>PT0S</meta:editing-duration>
    <dc:title>elektronik:anschluss-leds-an-esu-decoder</dc:title>
  </office:meta>
</office:document-meta>
</file>