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paragraph">
</style:style>
    <style:style style:family="paragraph">
</style:style>
    <style:style style:family="text">
</style:style>
    <style:style style:family="paragraph">
</style:style>
    <style:style style:family="text">
</style:style>
    <style:style style:family="paragraph">
</style:style>
    <style:style style:family="text">
</style:style>
    <style:style style:family="paragraph">
</style:style>
    <style:style style:family="text">
</style:style>
    <style:style style:family="paragraph">
</style:style>
    <style:style style:family="text">
</style:style>
    <style:style style:family="paragraph">
</style:style>
    <style:style style:family="text">
</style:style>
    <style:style style:family="text">
</style:style>
    <style:style style:family="text">
</style:style>
    <style:style style:family="paragraph">
</style:style>
    <style:style style:family="text">
</style:style>
    <style:style style:family="text">
</style:style>
    <style:style style:family="text">
</style:style>
    <style:style style:family="paragraph">
</style:style>
    <style:style style:family="text">
</style:style>
    <style:style style:family="text">
</style:style>
    <style:style style:family="text">
</style:style>
    <style:style style:family="paragraph">
</style:style>
    <style:style style:family="paragraph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paragraph">
</style:style>
    <style:style style:family="text">
</style:style>
    <style:style style:family="text">
</style:style>
    <style:style style:family="text">
</style:style>
    <style:style style:family="paragraph">
</style:style>
    <style:style style:family="paragraph">
</style:style>
    <style:style style:family="text">
</style:style>
    <style:style style:family="text">
</style:style>
    <style:style style:family="paragraph">
</style:style>
    <style:style style:family="text">
</style:style>
    <style:style style:family="text">
</style:style>
    <style:style style:family="text">
</style:style>
    <style:style style:family="paragraph">
</style:style>
    <style:style style:family="paragraph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lektronik:bascom:bascom-sehr-simpler-zeitschalter"/><text:bookmark-start text:name="__RefHeading___bascom-sehr-simpler-zeitschalter_1"/><text:bookmark-start text:name="bascom-sehr-simpler-zeitschalter"/>BASCOM sehr simpler Zeitschalter<text:bookmark-end text:name="__RefHeading___bascom-sehr-simpler-zeitschalter_1"/><text:bookmark-end text:name="bascom-sehr-simpler-zeitschalter"/></text:h>
      <table:table table:style-name="Table">
        <table:table-column table:style-name="odt_auto_style_table_column_1_1"/>
        <table:table-row>
          <table:table-cell office:value-type="string" table:style-name="tablecell">
            <text:list text:style-name="highlight_list_ol_style" text:continue-numbering="false">
              <text:list-item>
                <text:p text:style-name="highlight_li1"> </text:p>
              </text:list-item>
              <text:list-item>
                <text:p text:style-name="highlight_li1"><text:span text:style-name="highlight_co1">' Zeitschalter</text:span></text:p>
              </text:list-item>
              <text:list-item>
                <text:p text:style-name="highlight_li1"><text:span text:style-name="highlight_co1">' Verbraucher wird nach n Sekunden automatisch angeschaltet</text:span></text:p>
              </text:list-item>
              <text:list-item>
                <text:p text:style-name="highlight_li1"><text:span text:style-name="highlight_co1">'</text:span></text:p>
              </text:list-item>
              <text:list-item>
                <text:p text:style-name="highlight_li2"><text:span text:style-name="highlight_co1">' Out: Portb.0<text:s text:c="2"/>LED</text:span></text:p>
              </text:list-item>
              <text:list-item>
                <text:p text:style-name="highlight_li1"><text:span text:style-name="highlight_co1">'</text:span></text:p>
              </text:list-item>
              <text:list-item>
                <text:p text:style-name="highlight_li1"><text:span text:style-name="highlight_kw2">$regfile</text:span> <text:span text:style-name="highlight_sy0">=</text:span> <text:span text:style-name="highlight_st0">"attiny13.dat"</text:span></text:p>
              </text:list-item>
              <text:list-item>
                <text:p text:style-name="highlight_li1"><text:span text:style-name="highlight_kw2">$crystal</text:span> <text:span text:style-name="highlight_sy0">=</text:span> <text:span text:style-name="highlight_nu0">1200000</text:span></text:p>
              </text:list-item>
              <text:list-item>
                <text:p text:style-name="highlight_li1"><text:span text:style-name="highlight_kw2">$swstack</text:span> <text:span text:style-name="highlight_sy0">=</text:span> <text:span text:style-name="highlight_nu0">10</text:span></text:p>
              </text:list-item>
              <text:list-item>
                <text:p text:style-name="highlight_li2"> </text:p>
              </text:list-item>
              <text:list-item>
                <text:p text:style-name="highlight_li1"><text:span text:style-name="highlight_kw1">Config</text:span> <text:span text:style-name="highlight_kw4">Portb.0</text:span> <text:span text:style-name="highlight_sy0">=</text:span> <text:span text:style-name="highlight_kw1">Output</text:span><text:s text:c="37"/><text:span text:style-name="highlight_co1">'Gesamter Port als Output</text:span></text:p>
              </text:list-item>
              <text:list-item>
                <text:p text:style-name="highlight_li1">Led <text:span text:style-name="highlight_kw1">Alias</text:span> <text:span text:style-name="highlight_kw4">Portb.0</text:span><text:s text:c="43"/><text:span text:style-name="highlight_co1">'Definition von Aliasnamen</text:span></text:p>
              </text:list-item>
              <text:list-item>
                <text:p text:style-name="highlight_li1"> </text:p>
              </text:list-item>
              <text:list-item>
                <text:p text:style-name="highlight_li1"><text:span text:style-name="highlight_kw1">Wait</text:span> <text:span text:style-name="highlight_nu0">5</text:span></text:p>
              </text:list-item>
              <text:list-item>
                <text:p text:style-name="highlight_li2">Led <text:span text:style-name="highlight_sy0">=</text:span> <text:span text:style-name="highlight_nu0">1</text:span><text:s text:c="37"/><text:span text:style-name="highlight_co1">'</text:span></text:p>
              </text:list-item>
              <text:list-item>
                <text:p text:style-name="highlight_li1"> </text:p>
              </text:list-item>
              <text:list-item>
                <text:p text:style-name="highlight_li1"><text:span text:style-name="highlight_kw3">End</text:span></text:p>
              </text:list-item>
            </text:list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paragraph">
</style:style>
    <style:style style:family="paragraph">
</style:style>
    <style:style style:family="text">
</style:style>
    <style:style style:family="paragraph">
</style:style>
    <style:style style:family="text">
</style:style>
    <style:style style:family="paragraph">
</style:style>
    <style:style style:family="text">
</style:style>
    <style:style style:family="paragraph">
</style:style>
    <style:style style:family="text">
</style:style>
    <style:style style:family="paragraph">
</style:style>
    <style:style style:family="text">
</style:style>
    <style:style style:family="paragraph">
</style:style>
    <style:style style:family="text">
</style:style>
    <style:style style:family="text">
</style:style>
    <style:style style:family="text">
</style:style>
    <style:style style:family="paragraph">
</style:style>
    <style:style style:family="text">
</style:style>
    <style:style style:family="text">
</style:style>
    <style:style style:family="text">
</style:style>
    <style:style style:family="paragraph">
</style:style>
    <style:style style:family="text">
</style:style>
    <style:style style:family="text">
</style:style>
    <style:style style:family="text">
</style:style>
    <style:style style:family="paragraph">
</style:style>
    <style:style style:family="paragraph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paragraph">
</style:style>
    <style:style style:family="text">
</style:style>
    <style:style style:family="text">
</style:style>
    <style:style style:family="text">
</style:style>
    <style:style style:family="paragraph">
</style:style>
    <style:style style:family="paragraph">
</style:style>
    <style:style style:family="text">
</style:style>
    <style:style style:family="text">
</style:style>
    <style:style style:family="paragraph">
</style:style>
    <style:style style:family="text">
</style:style>
    <style:style style:family="text">
</style:style>
    <style:style style:family="text">
</style:style>
    <style:style style:family="paragraph">
</style:style>
    <style:style style:family="paragraph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7T13::23:04</meta:creation-date>
    <dc:creator>Generated</dc:creator>
    <dc:date>2026-09-17T13::23:04</dc:date>
    <dc:language>en-US</dc:language>
    <meta:editing-cycles>1</meta:editing-cycles>
    <meta:editing-duration>PT0S</meta:editing-duration>
    <dc:title>elektronik:bascom:bascom-sehr-simpler-zeitschalter</dc:title>
  </office:meta>
</office:document-meta>
</file>