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3e5e1cdfe7d7c21d87dc6677033fcf.png"/>
  <manifest:file-entry manifest:media-type="image/jpeg" manifest:full-path="Pictures/137be57fd06100b41d549baa512f98f9.jpg"/>
  <manifest:file-entry manifest:media-type="image/png" manifest:full-path="Pictures/e02ae722fc9ca25514d1b189b3443dee.png"/>
  <manifest:file-entry manifest:media-type="image/png" manifest:full-path="Pictures/d4e273aa0d758f2b5f44b9d97e2befc3.png"/>
  <manifest:file-entry manifest:media-type="image/jpeg" manifest:full-path="Pictures/9c2e97c926f51946871ceec32f758c6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instellung-der-fusebits-mit-myavr-fuer-modellbahn-decoder"/><text:bookmark-start text:name="__RefHeading___einstellung-der-fusebits-mit-myavr-fuer-modellbahn-decoder_1"/><text:bookmark-start text:name="einstellung-der-fusebits-mit-myavr-fuer-modellbahn-decoder"/>Einstellung der FuseBits mit MyAVR für Modellbahn Decoder<text:bookmark-end text:name="__RefHeading___einstellung-der-fusebits-mit-myavr-fuer-modellbahn-decoder_1"/><text:bookmark-end text:name="einstellung-der-fusebits-mit-myavr-fuer-modellbahn-decoder"/></text:h>
      <text:p text:style-name="Text_20_body">Als Träger nimmt man ATtiny2313-20PU</text:p>
      <text:p text:style-name="Text_20_body"><draw:frame draw:style-name="media" draw:name="0" text:anchor-type="as-char" draw:z-index="0" svg:width="27.490208333333cm" style:rel-width="100%" svg:height="20.6375cm" style:rel-height="scale"><draw:image xlink:href="Pictures/c43e5e1cdfe7d7c21d87dc6677033fcf.png" xlink:type="simple" xlink:show="embed" xlink:actuate="onLoad"/></draw:frame></text:p>
      <text:p text:style-name="Text_20_body"><draw:frame draw:style-name="media" draw:name="1" text:anchor-type="as-char" draw:z-index="1" svg:width="22.198541666667cm" style:rel-width="100%" svg:height="36.935833333333cm" style:rel-height="scale"><draw:image xlink:href="Pictures/137be57fd06100b41d549baa512f98f9.jpg" xlink:type="simple" xlink:show="embed" xlink:actuate="onLoad"/></draw:frame></text:p>
      <text:p text:style-name="Text_20_body"><draw:frame draw:style-name="media" draw:name="2" text:anchor-type="as-char" draw:z-index="2" svg:width="20.267083333333cm" style:rel-width="100%" svg:height="17.277291666667cm" style:rel-height="scale"><draw:image xlink:href="Pictures/e02ae722fc9ca25514d1b189b3443dee.png" xlink:type="simple" xlink:show="embed" xlink:actuate="onLoad"/></draw:frame></text:p>
      <text:p text:style-name="Text_20_body"><draw:frame draw:style-name="media" draw:name="3" text:anchor-type="as-char" draw:z-index="3" svg:width="20.267083333333cm" style:rel-width="100%" svg:height="17.277291666667cm" style:rel-height="scale"><draw:image xlink:href="Pictures/d4e273aa0d758f2b5f44b9d97e2befc3.png" xlink:type="simple" xlink:show="embed" xlink:actuate="onLoad"/></draw:frame></text:p>
      <text:p text:style-name="Text_20_body"><draw:frame draw:style-name="media" draw:name="4" text:anchor-type="as-char" draw:z-index="4" svg:width="20.214166666667cm" style:rel-width="100%" svg:height="17.224375cm" style:rel-height="scale"><draw:image xlink:href="Pictures/9c2e97c926f51946871ceec32f758c6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17:42</meta:creation-date>
    <dc:creator>Generated</dc:creator>
    <dc:date>2026-08-15T18::17:42</dc:date>
    <dc:language>en-US</dc:language>
    <meta:editing-cycles>1</meta:editing-cycles>
    <meta:editing-duration>PT0S</meta:editing-duration>
    <dc:title>elektronik:einstellung-der-fusebits-mit-myavr-fuer-modellbahn-decoder</dc:title>
  </office:meta>
</office:document-meta>
</file>