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ddf0be44204f9682c4e66525099c09.jpg"/>
  <manifest:file-entry manifest:media-type="image/jpeg" manifest:full-path="Pictures/dfce07864c626a9ddbe315f5b416aaf1.jpeg"/>
  <manifest:file-entry manifest:media-type="image/jpeg" manifest:full-path="Pictures/06a297fd3136d2ad2acb82ad9cb14db7.jpeg"/>
  <manifest:file-entry manifest:media-type="image/jpeg" manifest:full-path="Pictures/4ab1fe54dbf8fa08ecffc3f6911ced6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"/><text:bookmark-start text:name="__RefHeading___elektronik_1"/><text:bookmark-start text:name="elektronik"/>Elektronik<text:bookmark-end text:name="__RefHeading___elektronik_1"/><text:bookmark-end text:name="elektronik"/></text:h>
      <text:p text:style-name="Text_20_body"><draw:frame draw:style-name="media" draw:name="0" text:anchor-type="as-char" draw:z-index="0" svg:width="10.583333333333cm" svg:height="3.571875cm"><draw:image xlink:href="Pictures/97ddf0be44204f9682c4e66525099c09.jpg" xlink:type="simple" xlink:show="embed" xlink:actuate="onLoad"/></draw:frame></text:p>
      <text:h text:style-name="Heading_20_2" text:outline-level="2"><text:bookmark-start text:name="__RefHeading___modellbahn-esu-lok-decoder_2"/><text:bookmark-start text:name="modellbahn-esu-lok-decoder"/>Modellbahn ESU Lok-Decoder<text:bookmark-end text:name="__RefHeading___modellbahn-esu-lok-decoder_2"/><text:bookmark-end text:name="modellbahn-esu-lok-decoder"/></text:h>
      <text:list text:style-name="List_20_1" text:continue-numbering="false">
        <text:list-item>
          <text:p text:style-name="List_20_1_Content_First"> <text:a xlink:type="simple" xlink:href="https://wiki.modellbahn-anlage.de/elektronik/anschluss-leds-an-esu-decoder" text:style-name="Internet_20_link" text:visited-style-name="Visited_20_Internet_20_Link">Anschluss LEDs an ESU Decoder</text:a></text:p>
        </text:list-item>
        <text:list-item>
          <text:p text:style-name="List_20_1_Content"> <text:a xlink:type="simple" xlink:href="https://wiki.modellbahn-anlage.de/elektronik/pin-blegung-esu-decoder-lopi-5" text:style-name="Internet_20_link" text:visited-style-name="Visited_20_Internet_20_Link">Pin Blegung ESU Decoder LOPI 5</text:a></text:p>
        </text:list-item>
        <text:list-item>
          <text:p text:style-name="List_20_1_Content_Last"> <text:a xlink:type="simple" xlink:href="https://wiki.modellbahn-anlage.de/elektronik/kupplungswalzer-einrichten" text:style-name="Internet_20_link" text:visited-style-name="Visited_20_Internet_20_Link">Kupplungswalzer einrichten mit ESU Lokpilot</text:a></text:p>
        </text:list-item>
      </text:list>
      <text:h text:style-name="Heading_20_2" text:outline-level="2"><text:bookmark-start text:name="__RefHeading___modellbahn-anlage.de-digitaldecoder_3"/><text:bookmark-start text:name="modellbahn-anlage.de-digitaldecoder"/>Modellbahn-Anlage.de Digitaldecoder<text:bookmark-end text:name="__RefHeading___modellbahn-anlage.de-digitaldecoder_3"/><text:bookmark-end text:name="modellbahn-anlage.de-digitaldecoder"/></text:h>
      <text:h text:style-name="Heading_20_3" text:outline-level="3"><text:bookmark-start text:name="__RefHeading___programmieren-der-decoder-mit-myavr_4"/><text:bookmark-start text:name="programmieren-der-decoder-mit-myavr"/>Programmieren der Decoder mit MyAVR<text:bookmark-end text:name="__RefHeading___programmieren-der-decoder-mit-myavr_4"/><text:bookmark-end text:name="programmieren-der-decoder-mit-myavr"/></text:h>
      <text:list text:style-name="List_20_1" text:continue-numbering="false">
        <text:list-item>
          <text:p text:style-name="List_20_1_Content_First"> <text:a xlink:type="simple" xlink:href="https://wiki.modellbahn-anlage.de/elektronik/einstellung-der-fusebits-mit-myavr-fuer-modellbahn-decoder" text:style-name="Internet_20_link" text:visited-style-name="Visited_20_Internet_20_Link">Einstellung der FuseBits mit MyAVR für Modellbahn Decoder</text:a></text:p>
        </text:list-item>
        <text:list-item>
          <text:p text:style-name="List_20_1_Content_Last"> <text:a xlink:type="simple" xlink:href="https://wiki.modellbahn-anlage.de/elektronik/programmierung-der-weichen-und-signaldecoder-per-dcc-adresse" text:style-name="Internet_20_link" text:visited-style-name="Visited_20_Internet_20_Link">Programmierung der Weichen- und Signaldecoder per DCC Adresse</text:a></text:p>
        </text:list-item>
      </text:list>
      <text:h text:style-name="Heading_20_2" text:outline-level="2"><text:bookmark-start text:name="__RefHeading___ip-steckdosen_5"/><text:bookmark-start text:name="ip-steckdosen"/>IP-Steckdosen<text:bookmark-end text:name="__RefHeading___ip-steckdosen_5"/><text:bookmark-end text:name="ip-steckdosen"/></text:h>
      <text:p text:style-name="Text_20_body">Zum besseren Schlaten der Trafos, … an der Modellbahn verwenden wir IP-Steckdosen, die aus dem TrainController heraus gesteruert werden können. Dies geschieht über Batch-Files.</text:p>
      <text:list text:style-name="List_20_1" text:continue-numbering="false">
        <text:list-item>
          <text:p text:style-name="LastListParagraph_List_20_1_Content_First"> <text:a xlink:type="simple" xlink:href="https://wiki.modellbahn-anlage.de/elektronik/ip-steckdosen-an-der-modellbahn" text:style-name="Internet_20_link" text:visited-style-name="Visited_20_Internet_20_Link">IP-Steckdosen an der Modellbahn</text:a></text:p>
        </text:list-item>
      </text:list>
      <text:h text:style-name="Heading_20_2" text:outline-level="2"><text:bookmark-start text:name="__RefHeading___platinen_6"/><text:bookmark-start text:name="platinen"/>Platinen<text:bookmark-end text:name="__RefHeading___platinen_6"/><text:bookmark-end text:name="platinen"/></text:h>
      <text:list text:style-name="List_20_1" text:continue-numbering="false">
        <text:list-item>
          <text:p text:style-name="List_20_1_Content_First"> <text:a xlink:type="simple" xlink:href="https://wiki.modellbahn-anlage.de/elektronik/unsere_platinenhersteller" text:style-name="Internet_20_link" text:visited-style-name="Visited_20_Internet_20_Link">Unsere Platinenhersteller</text:a></text:p>
        </text:list-item>
        <text:list-item>
          <text:p text:style-name="List_20_1_Content"> <text:a xlink:type="simple" xlink:href="https://wiki.modellbahn-anlage.de/elektronik/platine-fuer-lokdecoder" text:style-name="Internet_20_link" text:visited-style-name="Visited_20_Internet_20_Link">Platine für Lokdecoder</text:a></text:p>
        </text:list-item>
        <text:list-item>
          <text:p text:style-name="List_20_1_Content_Last"> <text:a xlink:type="simple" xlink:href="https://wiki.modellbahn-anlage.de/elektronik/daenensignale/sonderloesung-fuer-daenische-signale" text:style-name="Internet_20_link" text:visited-style-name="Visited_20_Internet_20_Link">Sonderlösung für dänische Signale</text:a></text:p>
        </text:list-item>
      </text:list>
      <text:h text:style-name="Heading_20_2" text:outline-level="2"><text:bookmark-start text:name="__RefHeading___mobaledlib_7"/><text:bookmark-start text:name="mobaledlib"/>MobaLedLib<text:bookmark-end text:name="__RefHeading___mobaledlib_7"/><text:bookmark-end text:name="mobaledlib"/></text:h>
      <text:list text:style-name="List_20_1" text:continue-numbering="false">
        <text:list-item>
          <text:p text:style-name="LastListParagraph_List_20_1_Content_First"> <text:a xlink:type="simple" xlink:href="https://wiki.modellbahn-anlage.de/elektronik/mobaledlib/modellbahn-wiki" text:style-name="Internet_20_link" text:visited-style-name="Visited_20_Internet_20_Link">mobaledlib</text:a></text:p>
        </text:list-item>
      </text:list>
      <text:h text:style-name="Heading_20_2" text:outline-level="2"><text:bookmark-start text:name="__RefHeading___arduino_8"/><text:bookmark-start text:name="arduino"/>Arduino<text:bookmark-end text:name="__RefHeading___arduino_8"/><text:bookmark-end text:name="arduino"/></text:h>
      <text:list text:style-name="List_20_1" text:continue-numbering="false">
        <text:list-item>
          <text:p text:style-name="List_20_1_Content_First"> <text:a xlink:type="simple" xlink:href="https://wiki.modellbahn-anlage.de/elektronik/arduino/arduino-shield" text:style-name="Internet_20_link" text:visited-style-name="Visited_20_Internet_20_Link">Arduino Shield</text:a></text:p>
        </text:list-item>
        <text:list-item>
          <text:p text:style-name="List_20_1_Content_Last"> <text:a xlink:type="simple" xlink:href="https://wiki.modellbahn-anlage.de/elektronik/arduino/arduino-schaltungen" text:style-name="Internet_20_link" text:visited-style-name="Visited_20_Internet_20_Link">Arduino Schaltungen</text:a></text:p>
        </text:list-item>
      </text:list>
      <text:h text:style-name="Heading_20_3" text:outline-level="3"><text:bookmark-start text:name="__RefHeading___andere-mikrocontroller-mit-arduino-programmieren_9"/><text:bookmark-start text:name="andere-mikrocontroller-mit-arduino-programmieren"/>Andere Mikrocontroller mit Arduino programmieren<text:bookmark-end text:name="__RefHeading___andere-mikrocontroller-mit-arduino-programmieren_9"/><text:bookmark-end text:name="andere-mikrocontroller-mit-arduino-programmieren"/></text:h>
      <text:p text:style-name="Text_20_body">Eine Liste der Bibliotheken gibt es hier: <text:a xlink:type="simple" xlink:href="https://github.com/arduino/Arduino/wiki/Unofficial-list-of-3rd-party-boards-support-urls" text:style-name="Internet_20_link" text:visited-style-name="Visited_20_Internet_20_Link">https://github.com/arduino/Arduino/wiki/Unofficial-list-of-3rd-party-boards-support-urls</text:a></text:p>
      <text:h text:style-name="Heading_20_3" text:outline-level="3"><text:bookmark-start text:name="__RefHeading___attiny-mit-arduino_10"/><text:bookmark-start text:name="attiny-mit-arduino"/>ATtiny mit Arduino<text:bookmark-end text:name="__RefHeading___attiny-mit-arduino_10"/><text:bookmark-end text:name="attiny-mit-arduino"/></text:h>
      <text:list text:style-name="List_20_1" text:continue-numbering="false">
        <text:list-item>
          <text:p text:style-name="List_20_1_Content_First"> <text:a xlink:type="simple" xlink:href="https://wiki.modellbahn-anlage.de/elektronik/attiny_cores_fuer_arduino_ide_1.8.x" text:style-name="Internet_20_link" text:visited-style-name="Visited_20_Internet_20_Link">ATtiny Cores für Arduino IDE 1.8.x einrichten</text:a></text:p>
        </text:list-item>
        <text:list-item>
          <text:p text:style-name="List_20_1_Content"> <text:a xlink:type="simple" xlink:href="https://wiki.modellbahn-anlage.de/elektronik/attiny-mit-arduino-ide-und-arduino-als-isp-bespielen" text:style-name="Internet_20_link" text:visited-style-name="Visited_20_Internet_20_Link">ATtiny mit Arduino IDE und Arduino als ISP bespielen</text:a></text:p>
        </text:list-item>
        <text:list-item>
          <text:p text:style-name="List_20_1_Content_Last"> <text:a xlink:type="simple" xlink:href="https://wiki.modellbahn-anlage.de/elektronik/attiny-mit-arduino-ide-und-usb-isp-bespielen" text:style-name="Internet_20_link" text:visited-style-name="Visited_20_Internet_20_Link">ATtiny mit Arduino IDE und USB ISP bespielen</text:a></text:p>
        </text:list-item>
      </text:list>
      <text:h text:style-name="Heading_20_3" text:outline-level="3"><text:bookmark-start text:name="__RefHeading___ardu-block_11"/><text:bookmark-start text:name="ardu-block"/>Ardu-Block<text:bookmark-end text:name="__RefHeading___ardu-block_11"/><text:bookmark-end text:name="ardu-block"/></text:h>
      <text:list text:style-name="List_20_1" text:continue-numbering="false">
        <text:list-item>
          <text:p text:style-name="List_20_1_Content_First"> <text:a xlink:type="simple" xlink:href="http://arduino-basics.com/ardublock/ardublock-herunterladen/" text:style-name="Internet_20_link" text:visited-style-name="Visited_20_Internet_20_Link">http://arduino-basics.com/ardublock/ardublock-herunterladen/</text:a></text:p>
        </text:list-item>
        <text:list-item>
          <text:p text:style-name="List_20_1_Content_Last"> <text:a xlink:type="simple" xlink:href="https://www.kreativekiste.de/ardublock-arduino-grafisch-programmieren" text:style-name="Internet_20_link" text:visited-style-name="Visited_20_Internet_20_Link">https://www.kreativekiste.de/ardublock-arduino-grafisch-programmieren</text:a></text:p>
        </text:list-item>
      </text:list>
      <text:h text:style-name="Heading_20_2" text:outline-level="2"><text:bookmark-start text:name="__RefHeading___esp32-mit-arduino_12"/><text:bookmark-start text:name="esp32-mit-arduino"/>ESP32 mit Arduino<text:bookmark-end text:name="__RefHeading___esp32-mit-arduino_12"/><text:bookmark-end text:name="esp32-mit-arduino"/></text:h>
      <text:list text:style-name="List_20_1" text:continue-numbering="false">
        <text:list-item>
          <text:p text:style-name="List_20_1_Content_First"> <text:a xlink:type="simple" xlink:href="https://wiki.modellbahn-anlage.de/elektronik/esp32-in-arduino-ide-einrichten" text:style-name="Internet_20_link" text:visited-style-name="Visited_20_Internet_20_Link">ESP32 in Arduino IDE einrichten</text:a></text:p>
        </text:list-item>
        <text:list-item>
          <text:p text:style-name="List_20_1_Content_Last"> <text:a xlink:type="simple" xlink:href="https://wiki.modellbahn-anlage.de/elektronik/esp32-steckdose-schalten" text:style-name="Internet_20_link" text:visited-style-name="Visited_20_Internet_20_Link">ESP32 Steckdose schalten</text:a></text:p>
        </text:list-item>
      </text:list>
      <text:h text:style-name="Heading_20_2" text:outline-level="2"><text:bookmark-start text:name="__RefHeading___bascom_13"/><text:bookmark-start text:name="bascom"/>BASCOM<text:bookmark-end text:name="__RefHeading___bascom_13"/><text:bookmark-end text:name="bascom"/></text:h>
      <text:list text:style-name="List_20_1" text:continue-numbering="false">
        <text:list-item>
          <text:p text:style-name="List_20_1_Content_First"> <text:a xlink:type="simple" xlink:href="https://wiki.modellbahn-anlage.de/elektronik/bascom/modellbahn-wiki" text:style-name="Internet_20_link" text:visited-style-name="Visited_20_Internet_20_Link">BASCOM AVR</text:a></text:p>
        </text:list-item>
        <text:list-item>
          <text:p text:style-name="List_20_1_Content"> <text:a xlink:type="simple" xlink:href="https://wiki.modellbahn-anlage.de/elektronik/bascom/bascom-befehle" text:style-name="Internet_20_link" text:visited-style-name="Visited_20_Internet_20_Link">BASCOM Befehle</text:a></text:p>
        </text:list-item>
        <text:list-item>
          <text:p text:style-name="List_20_1_Content"> <text:a xlink:type="simple" xlink:href="https://wiki.modellbahn-anlage.de/elektronik/bascom/bascom-assembler" text:style-name="Internet_20_link" text:visited-style-name="Visited_20_Internet_20_Link">bascom-assembler</text:a></text:p>
        </text:list-item>
        <text:list-item>
          <text:p text:style-name="List_20_1_Content"> <text:a xlink:type="simple" xlink:href="https://wiki.modellbahn-anlage.de/elektronik/bascom/bascom-tipps-tricks" text:style-name="Internet_20_link" text:visited-style-name="Visited_20_Internet_20_Link">BASCOM Tipps &amp; Tricks</text:a></text:p>
        </text:list-item>
        <text:list-item>
          <text:p text:style-name="List_20_1_Content"> <text:a xlink:type="simple" xlink:href="https://wiki.modellbahn-anlage.de/elektronik/bascom/bascom-beispiele" text:style-name="Internet_20_link" text:visited-style-name="Visited_20_Internet_20_Link">BASCOM Beispielprogramme</text:a></text:p>
        </text:list-item>
        <text:list-item>
          <text:p text:style-name="List_20_1_Content_Last"> <text:a xlink:type="simple" xlink:href="https://wiki.modellbahn-anlage.de/elektronik/bascom/bascom-programmier-geraete" text:style-name="Internet_20_link" text:visited-style-name="Visited_20_Internet_20_Link">Programmier-Geräte an BASCOM anschließen</text:a></text:p>
        </text:list-item>
      </text:list>
      <text:h text:style-name="Heading_20_2" text:outline-level="2"><text:bookmark-start text:name="__RefHeading___programmer_14"/><text:bookmark-start text:name="programmer"/>Programmer<text:bookmark-end text:name="__RefHeading___programmer_14"/><text:bookmark-end text:name="programmer"/></text:h>
      <text:h text:style-name="Heading_20_3" text:outline-level="3"><text:bookmark-start text:name="__RefHeading___stk500_15"/><text:bookmark-start text:name="stk500"/>STK500<text:bookmark-end text:name="__RefHeading___stk500_15"/><text:bookmark-end text:name="stk500"/></text:h>
      <text:list text:style-name="List_20_1" text:continue-numbering="false">
        <text:list-item>
          <text:p text:style-name="List_20_1_Content_First"> <text:a xlink:type="simple" xlink:href="https://wiki.modellbahn-anlage.de/elektronik/stk500-am-pc-oder-laptop-anschliessen" text:style-name="Internet_20_link" text:visited-style-name="Visited_20_Internet_20_Link">STK500 am PC/Laptop anschließen</text:a></text:p>
        </text:list-item>
        <text:list-item>
          <text:p text:style-name="List_20_1_Content_Last"> <text:a xlink:type="simple" xlink:href="https://wiki.modellbahn-anlage.de/elektronik/stk500-programmierung-von-attiny13-ff" text:style-name="Internet_20_link" text:visited-style-name="Visited_20_Internet_20_Link">Programmierung von ATtiny13 ff. am STK500</text:a></text:p>
        </text:list-item>
      </text:list>
      <text:h text:style-name="Heading_20_3" text:outline-level="3"><text:bookmark-start text:name="__RefHeading___waveshare-atmel-avr-programmer_16"/><text:bookmark-start text:name="waveshare-atmel-avr-programmer"/>Waveshare ATMEL AVR Programmer<text:bookmark-end text:name="__RefHeading___waveshare-atmel-avr-programmer_16"/><text:bookmark-end text:name="waveshare-atmel-avr-programmer"/></text:h>
      <text:p text:style-name="Text_20_body">Link: <text:a xlink:type="simple" xlink:href="https://www.amazon.de/gp/product/B00KM6ZA9I/ref=ppx_yo_dt_b_search_asin_title?ie=UTF8&amp;psc=1" text:style-name="Internet_20_link" text:visited-style-name="Visited_20_Internet_20_Link">Amazon</text:a> <text:line-break/>
<draw:frame draw:style-name="media" draw:name="1" text:anchor-type="as-char" draw:z-index="1" svg:width="5.2916666666667cm" style:rel-width="100%" svg:height="4.1327313054499cm" style:rel-height="scale"><draw:image xlink:href="Pictures/dfce07864c626a9ddbe315f5b416aaf1.jpeg" xlink:type="simple" xlink:show="embed" xlink:actuate="onLoad"/></draw:frame> <text:line-break/>
<text:line-break/><text:line-break/></text:p>
      <text:h text:style-name="Heading_20_3" text:outline-level="3"><text:bookmark-start text:name="__RefHeading___diamex-usb-isp-stick-avr-programmieradapter_17"/><text:bookmark-start text:name="diamex-usb-isp-stick-avr-programmieradapter"/>Diamex USB-ISP-Stick AVR-Programmieradapter<text:bookmark-end text:name="__RefHeading___diamex-usb-isp-stick-avr-programmieradapter_17"/><text:bookmark-end text:name="diamex-usb-isp-stick-avr-programmieradapter"/></text:h>
      <text:p text:style-name="Text_20_body">Link: <text:a xlink:type="simple" xlink:href="https://www.amazon.de/Diamex-7200-USB-ISP-Stick-AVR-Programmieradapter/dp/B0068K0D4O" text:style-name="Internet_20_link" text:visited-style-name="Visited_20_Internet_20_Link">Amazon</text:a> <text:line-break/>
Link: <text:a xlink:type="simple" xlink:href="http://www.avr-programmer.com/usb-isp/" text:style-name="Internet_20_link" text:visited-style-name="Visited_20_Internet_20_Link">Hersteller</text:a> <text:line-break/>
DIAMEX allgemeine Einstellungen: <text:a xlink:type="simple" xlink:href="https://wiki.modellbahn-anlage.de/elektronik/diamex-avr" text:style-name="Internet_20_link" text:visited-style-name="Visited_20_Internet_20_Link">DIAMEX-AVR</text:a> <text:line-break/>
In BASCOM einrichten: <text:a xlink:type="simple" xlink:href="https://wiki.modellbahn-anlage.de/elektronik/bascom/bascom-programmier-geraete-s-diamex#diamex-usb-isp-stick-avr-programmieradapter" text:style-name="Internet_20_link" text:visited-style-name="Visited_20_Internet_20_Link">diamex-usb-isp-stick-avr-programmieradapter</text:a> <text:line-break/>
In der Arduino IDE einbinden: <text:a xlink:type="simple" xlink:href="https://wiki.modellbahn-anlage.de/elektronik/diamex-in-arduino-ide-einrichten" text:style-name="Internet_20_link" text:visited-style-name="Visited_20_Internet_20_Link">DIAMEX-AVR in Arduino-IDE 2.x einrichten</text:a> <text:line-break/>
<draw:frame draw:style-name="media" draw:name="2" text:anchor-type="as-char" draw:z-index="2" svg:width="5.2916666666667cm" style:rel-width="100%" svg:height="2.3088014042126cm" style:rel-height="scale"><draw:image xlink:href="Pictures/06a297fd3136d2ad2acb82ad9cb14db7.jpeg" xlink:type="simple" xlink:show="embed" xlink:actuate="onLoad"/></draw:frame> <text:line-break/>
<text:line-break/><text:line-break/></text:p>
      <text:h text:style-name="Heading_20_3" text:outline-level="3"><text:bookmark-start text:name="__RefHeading___sinkr-pic-programmierset-pickit3.5_18"/><text:bookmark-start text:name="sinkr-pic-programmierset-pickit3.5"/>SINKR PIC Programmierset PICKIT3.5<text:bookmark-end text:name="__RefHeading___sinkr-pic-programmierset-pickit3.5_18"/><text:bookmark-end text:name="sinkr-pic-programmierset-pickit3.5"/></text:h>
      <text:p text:style-name="Text_20_body">Link: <text:a xlink:type="simple" xlink:href="https://www.amazon.de/PIC-Programmieradapter-Debugger-Programmierer-Universelles-Emulator-Programmierer-Entwicklungstool-Anf%C3%A4nger/dp/B0CSN3T4CV/ref=sr_1_2?__mk_de_DE=%C3%85M%C3%85%C5%BD%C3%95%C3%91&amp;crid=3E6Y4HUK1GK5L&amp;dib=eyJ2IjoiMSJ9.PURhAHNG3AcCz4RX_f770rt71CEznS91VY-jq-MEgCU.MyFwUJC9QpkAxvI7d5fc2DJrQMjV3bsZxsMlYXBePZU&amp;dib_tag=se&amp;keywords=SINKR+PIC+Programmierset+PICKIT3.5&amp;qid=1709707826&amp;sprefix=sinkr+pic+programmierset+pickit3.5%2Caps%2C97&amp;sr=8-2" text:style-name="Internet_20_link" text:visited-style-name="Visited_20_Internet_20_Link">Amazon</text:a> <text:line-break/>
<draw:frame draw:style-name="media" draw:name="3" text:anchor-type="as-char" draw:z-index="3" svg:width="5.2916666666667cm" style:rel-width="100%" svg:height="5.2916666666667cm" style:rel-height="scale"><draw:image xlink:href="Pictures/4ab1fe54dbf8fa08ecffc3f6911ced6a.jpeg" xlink:type="simple" xlink:show="embed" xlink:actuate="onLoad"/></draw:frame>  <text:line-break/>
<text:line-break/><text:line-break/></text:p>
      <text:h text:style-name="Heading_20_2" text:outline-level="2"><text:bookmark-start text:name="__RefHeading___pic_19"/><text:bookmark-start text:name="pic"/>PIC<text:bookmark-end text:name="__RefHeading___pic_19"/><text:bookmark-end text:name="pic"/></text:h>
      <text:list text:style-name="List_20_1" text:continue-numbering="false">
        <text:list-item>
          <text:p text:style-name="List_20_1_Content_First"> <text:a xlink:type="simple" xlink:href="https://wiki.modellbahn-anlage.de/elektronik/einsteig-in-pic-programmierung" text:style-name="Internet_20_link" text:visited-style-name="Visited_20_Internet_20_Link">Einsteig in PIC Programmierung</text:a></text:p>
        </text:list-item>
        <text:list-item>
          <text:p text:style-name="List_20_1_Content"> <text:a xlink:type="simple" xlink:href="https://wiki.modellbahn-anlage.de/elektronik/unterschiedliche-pic-controller" text:style-name="Internet_20_link" text:visited-style-name="Visited_20_Internet_20_Link">Unterschiedliche PIC Controller und ihre Anschlüsse</text:a></text:p>
        </text:list-item>
        <text:list-item>
          <text:p text:style-name="List_20_1_Content"> <text:a xlink:type="simple" xlink:href="https://wiki.modellbahn-anlage.de/elektronik/pic-programmiergeraet" text:style-name="Internet_20_link" text:visited-style-name="Visited_20_Internet_20_Link">PIC Programmiergerät KIT 3.5</text:a></text:p>
        </text:list-item>
        <text:list-item>
          <text:p text:style-name="List_20_1_Content_Last"> <text:a xlink:type="simple" xlink:href="https://wiki.modellbahn-anlage.de/elektronik/osccal" text:style-name="Internet_20_link" text:visited-style-name="Visited_20_Internet_20_Link">OSCCAL</text:a></text:p>
        </text:list-item>
      </text:list>
      <text:h text:style-name="Heading_20_2" text:outline-level="2"><text:bookmark-start text:name="__RefHeading___zubehoer_20"/><text:bookmark-start text:name="zubehoer"/>Zubehör<text:bookmark-end text:name="__RefHeading___zubehoer_20"/><text:bookmark-end text:name="zubehoer"/></text:h>
      <text:list text:style-name="List_20_1" text:continue-numbering="false">
        <text:list-item>
          <text:p text:style-name="List_20_1_Content_First"> <text:a xlink:type="simple" xlink:href="https://wiki.modellbahn-anlage.de/elktronik/motoren" text:style-name="Internet_20_link" text:visited-style-name="Visited_20_Internet_20_Link">Motoren</text:a></text:p>
        </text:list-item>
        <text:list-item>
          <text:p text:style-name="List_20_1_Content_Last"> <text:a xlink:type="simple" xlink:href="https://wiki.modellbahn-anlage.de/elektronik/leds" text:style-name="Internet_20_link" text:visited-style-name="Visited_20_Internet_20_Link">LED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odellbahn-anlage.de/stromverteilung-in-den-abschnitten" text:style-name="Internet_20_link" text:visited-style-name="Visited_20_Internet_20_Link">Stromverteilung in den Abschnitten</text:a></text:p>
        </text:list-item>
      </text:list>
      <text:h text:style-name="Heading_20_2" text:outline-level="2"><text:bookmark-start text:name="__RefHeading___schaltungen_21"/><text:bookmark-start text:name="schaltungen"/>Schaltungen<text:bookmark-end text:name="__RefHeading___schaltungen_21"/><text:bookmark-end text:name="schaltungen"/></text:h>
      <text:list text:style-name="List_20_1" text:continue-numbering="false">
        <text:list-item>
          <text:p text:style-name="LastListParagraph_List_20_1_Content_First"> <text:a xlink:type="simple" xlink:href="https://wiki.modellbahn-anlage.de/elektronik/ueber-einen-aux-ausgang-2-schlusslichter-steuern" text:style-name="Internet_20_link" text:visited-style-name="Visited_20_Internet_20_Link">Über einen AUX-Ausgang 2 Schlusslichter steuern</text:a></text:p>
        </text:list-item>
      </text:list>
      <text:h text:style-name="Heading_20_2" text:outline-level="2"><text:bookmark-start text:name="__RefHeading___leds_22"/><text:bookmark-start text:name="leds"/>LEDs<text:bookmark-end text:name="__RefHeading___leds_22"/><text:bookmark-end text:name="leds"/></text:h>
      <text:list text:style-name="List_20_1" text:continue-numbering="false">
        <text:list-item>
          <text:p text:style-name="LastListParagraph_List_20_1_Content_First"> <text:a xlink:type="simple" xlink:href="https://wiki.modellbahn-anlage.de/elektronik/smd-leds-fuer-lauflicht-richtig-polen-z.b.-kirmes" text:style-name="Internet_20_link" text:visited-style-name="Visited_20_Internet_20_Link">SMD LEDs für Lauflicht richtig polen (z.B. Kirme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0:22</meta:creation-date>
    <dc:creator>Generated</dc:creator>
    <dc:date>2026-08-15T15::30:22</dc:date>
    <dc:language>en-US</dc:language>
    <meta:editing-cycles>1</meta:editing-cycles>
    <meta:editing-duration>PT0S</meta:editing-duration>
    <dc:title>elektronik</dc:title>
  </office:meta>
</office:document-meta>
</file>