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ellbahn-anlage:ablaeufe:autos:feuerwehr-einsatz"/><text:bookmark-start text:name="__RefHeading___einsaetze-der-feuerwehr-im-car-system_1"/><text:bookmark-start text:name="einsaetze-der-feuerwehr-im-car-system"/>Einsätze der Feuerwehr im Car-System<text:bookmark-end text:name="__RefHeading___einsaetze-der-feuerwehr-im-car-system_1"/><text:bookmark-end text:name="einsaetze-der-feuerwehr-im-car-system"/></text:h>
      <text:list text:style-name="Numbering_20_1" text:continue-numbering="false">
        <text:list-item>
          <text:p text:style-name="Numbering_20_1_Content_First"> Feuer im Planetarium</text:p>
        </text:list-item>
        <text:list-item>
          <text:p text:style-name="Numbering_20_1_Content"> Katze auf dem Baum</text:p>
        </text:list-item>
        <text:list-item>
          <text:p text:style-name="Numbering_20_1_Content"> Auto-Alarmanlage</text:p>
        </text:list-item>
        <text:list-item>
          <text:p text:style-name="Numbering_20_1_Content"> Auto-Unfall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0::10:53</meta:creation-date>
    <dc:creator>Generated</dc:creator>
    <dc:date>2026-08-21T00::10:53</dc:date>
    <dc:language>en-US</dc:language>
    <meta:editing-cycles>1</meta:editing-cycles>
    <meta:editing-duration>PT0S</meta:editing-duration>
    <dc:title>modellbahn-anlage:ablaeufe:autos:feuerwehr-einsatz</dc:title>
  </office:meta>
</office:document-meta>
</file>