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designs:modellbahn-wiki"/><text:bookmark-start text:name="__RefHeading___die-designs-im-traincontroller-gold-version-10_1"/><text:bookmark-start text:name="die-designs-im-traincontroller-gold-version-10"/>Die Designs im TrainController Gold (Version 10)<text:bookmark-end text:name="__RefHeading___die-designs-im-traincontroller-gold-version-10_1"/><text:bookmark-end text:name="die-designs-im-traincontroller-gold-version-10"/></text:h>
      <text:p text:style-name="Text_20_body">Über „Ansicht“ –&gt; „Design“ kann man die grundlegende Designvoreinstellungen wählen</text:p>
      <text:h text:style-name="Heading_20_2" text:outline-level="2"><text:bookmark-start text:name="__RefHeading___version-10_2"/><text:bookmark-start text:name="version-10"/>Version 10<text:bookmark-end text:name="__RefHeading___version-10_2"/><text:bookmark-end text:name="version-10"/></text:h>
      <text:h text:style-name="Heading_20_2" text:outline-level="2"><text:bookmark-start text:name="__RefHeading___version-9_3"/><text:bookmark-start text:name="version-9"/>Version 9<text:bookmark-end text:name="__RefHeading___version-9_3"/><text:bookmark-end text:name="version-9"/></text:h>
      <text:h text:style-name="Heading_20_2" text:outline-level="2"><text:bookmark-start text:name="__RefHeading___version-8_4"/><text:bookmark-start text:name="version-8"/>Version 8<text:bookmark-end text:name="__RefHeading___version-8_4"/><text:bookmark-end text:name="version-8"/></text:h>
      <text:h text:style-name="Heading_20_2" text:outline-level="2"><text:bookmark-start text:name="__RefHeading___version-7_5"/><text:bookmark-start text:name="version-7"/>Version 7<text:bookmark-end text:name="__RefHeading___version-7_5"/><text:bookmark-end text:name="version-7"/></text:h>
      <text:h text:style-name="Heading_20_2" text:outline-level="2"><text:bookmark-start text:name="__RefHeading___office_6"/><text:bookmark-start text:name="office"/>Office<text:bookmark-end text:name="__RefHeading___office_6"/><text:bookmark-end text:name="office"/></text:h>
      <text:p text:style-name="Text_20_body">z.B. „Microsoft 354 rot“</text:p>
      <text:h text:style-name="Heading_20_2" text:outline-level="2"><text:bookmark-start text:name="__RefHeading___visual-studio_7"/><text:bookmark-start text:name="visual-studio"/>Visual Studio<text:bookmark-end text:name="__RefHeading___visual-studio_7"/><text:bookmark-end text:name="visual-studio"/></text:h>
      <text:p text:style-name="Text_20_body">z.B. „Visual studio 2015 dark“</text:p>
      <text:h text:style-name="Heading_20_2" text:outline-level="2"><text:bookmark-start text:name="__RefHeading___windows_8"/><text:bookmark-start text:name="windows"/>Windows<text:bookmark-end text:name="__RefHeading___windows_8"/><text:bookmark-end text:name="windows"/></text:h>
      <text:p text:style-name="Text_20_body">z.B. „Windows 10“</text:p>
      <text:h text:style-name="Heading_20_2" text:outline-level="2"><text:bookmark-start text:name="__RefHeading___extra_9"/><text:bookmark-start text:name="extra"/>Extra<text:bookmark-end text:name="__RefHeading___extra_9"/><text:bookmark-end text:name="extra"/></text:h>
      <text:p text:style-name="Text_20_body">EIgene Anpassungen der Farben über „Extra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52:46</meta:creation-date>
    <dc:creator>Generated</dc:creator>
    <dc:date>2026-09-13T12::52:46</dc:date>
    <dc:language>en-US</dc:language>
    <meta:editing-cycles>1</meta:editing-cycles>
    <meta:editing-duration>PT0S</meta:editing-duration>
    <dc:title>tc:designs:modellbahn-wiki</dc:title>
  </office:meta>
</office:document-meta>
</file>