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5f4cc4b16eb696aa5461f36f1a2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modellbahn-wiki"/><text:bookmark-start text:name="__RefHeading___traincontroller-railroad-co_1"/><text:bookmark-start text:name="traincontroller-railroad-co"/>TrainController Railroad &amp; Co.<text:bookmark-end text:name="__RefHeading___traincontroller-railroad-co_1"/><text:bookmark-end text:name="traincontroller-railroad-co"/></text:h>
      <text:p text:style-name="Text_20_body"><draw:frame draw:style-name="media" draw:name="0" text:anchor-type="as-char" draw:z-index="0" svg:width="10.583333333333cm" svg:height="3.5812796208531cm"><draw:image xlink:href="Pictures/45c5f4cc4b16eb696aa5461f36f1a202.png" xlink:type="simple" xlink:show="embed" xlink:actuate="onLoad"/></draw:frame></text:p>
      <text:p text:style-name="Text_20_body">Auf diesen Seiten findet man ausschließlich DOKUMENTATIONEN zu TrainController und UNSERER Modellbahn. Es mag sicherlich die eine oder andere Information für andere Anwender darin stecken, aber für die allgemeinen Tutorials ist die Seite <text:a xlink:type="simple" xlink:href="https://www.modellbahn-tutorials.de" text:style-name="Internet_20_link" text:visited-style-name="Visited_20_Internet_20_Link">https://www.modellbahn-tutorials.de</text:a> von uns für alle User vorhanden!</text:p>
      <text:p text:style-name="Text_20_body">Das Wiki WAR die Wissensdatenbank für alle, die auf Railroad&amp;Co umsteigen wollen, betreut von <text:a xlink:type="simple" xlink:href="https://www.youtube.com/watch?v=FykSPcbyw8E" text:style-name="Internet_20_link" text:visited-style-name="Visited_20_Internet_20_Link">Michael</text:a> und Martin. </text:p>
      <text:p text:style-name="Text_20_body">Projektstart war am <text:span text:style-name="Strong_20_Emphasis">30.07.2014</text:span> - hier haben wir unsere TC 8.0 Gold Lizenz erhalten - und sind seither mehr als zufrieden… </text:p>
      <text:p text:style-name="Text_20_body">Manche Punkte sind direkt aus dem TC Handbuch oder der Hilfe im Programm selber von <text:a xlink:type="simple" xlink:href="https://www.freiwald.com/" text:style-name="Internet_20_link" text:visited-style-name="Visited_20_Internet_20_Link">Jürgen Freiwald</text:a>. Hier sind die Themen für uns durchsuchbar, wir können es mit eigenen Werten erweitern, verschlagworten und miteinander verknüpfen. </text:p>
      <text:h text:style-name="Heading_20_2" text:outline-level="2"><text:bookmark-start text:name="__RefHeading___aufgaben-die-wir-mit-tc-umsetzen-wollen-und-noch-unklar-sind_2"/><text:bookmark-start text:name="aufgaben-die-wir-mit-tc-umsetzen-wollen-und-noch-unklar-sind"/>Aufgaben, die wir mit TC umsetzen wollen und noch unklar sind<text:bookmark-end text:name="__RefHeading___aufgaben-die-wir-mit-tc-umsetzen-wollen-und-noch-unklar-sind_2"/><text:bookmark-end text:name="aufgaben-die-wir-mit-tc-umsetzen-wollen-und-noch-unklar-sind"/></text:h>
      <text:list text:style-name="List_20_1" text:continue-numbering="false">
        <text:list-item>
          <text:p text:style-name="List_20_1_Content_First"> <text:a xlink:type="simple" xlink:href="https://wiki.modellbahn-anlage.de/tc/rangieren-zu-einer-doppeltraktion-im-bahnhof-spaeter-wieder-abkuppeln" text:style-name="Internet_20_link" text:visited-style-name="Visited_20_Internet_20_Link">Rangieren zu einer Doppeltraktion im Bahnhof - später wieder abkuppeln</text:a></text:p>
        </text:list-item>
        <text:list-item>
          <text:p text:style-name="List_20_1_Content_Last"> <text:a xlink:type="simple" xlink:href="https://wiki.modellbahn-anlage.de/digitalzentrale/modellbahn-wiki" text:style-name="Internet_20_link" text:visited-style-name="Visited_20_Internet_20_Link">Digitalzentralen</text:a></text:p>
        </text:list-item>
      </text:list>
      <text:h text:style-name="Heading_20_2" text:outline-level="2"><text:bookmark-start text:name="__RefHeading___versionen-bronze-silver-gold_3"/><text:bookmark-start text:name="versionen-bronze-silver-gold"/>Versionen Bronze, Silver, Gold<text:bookmark-end text:name="__RefHeading___versionen-bronze-silver-gold_3"/><text:bookmark-end text:name="versionen-bronze-silver-gold"/></text:h>
      <text:list text:style-name="List_20_1" text:continue-numbering="false">
        <text:list-item>
          <text:p text:style-name="LastListParagraph_List_20_1_Content_First"> <text:a xlink:type="simple" xlink:href="https://wiki.modellbahn-anlage.de/tc/versionen/modellbahn-wiki" text:style-name="Internet_20_link" text:visited-style-name="Visited_20_Internet_20_Link">Übersicht der einzelnen TrainController Versionen Bronze, Silver und Gold</text:a></text:p>
        </text:list-item>
      </text:list>
      <text:h text:style-name="Heading_20_2" text:outline-level="2"><text:bookmark-start text:name="__RefHeading___autotrain_4"/><text:bookmark-start text:name="autotrain"/>AutoTrain<text:bookmark-end text:name="__RefHeading___autotrain_4"/><text:bookmark-end text:name="autotrain"/></text:h>
      <text:list text:style-name="List_20_1" text:continue-numbering="false">
        <text:list-item>
          <text:p text:style-name="List_20_1_Content_First"> <text:a xlink:type="simple" xlink:href="https://wiki.modellbahn-anlage.de/tc/autotrain/allgemein" text:style-name="Internet_20_link" text:visited-style-name="Visited_20_Internet_20_Link">AutoTrain allgemeine Informationen: gelbe und grüne Icons</text:a></text:p>
        </text:list-item>
        <text:list-item>
          <text:p text:style-name="List_20_1_Content"> <text:a xlink:type="simple" xlink:href="https://wiki.modellbahn-anlage.de/tc/autotrain/fahrtmodus" text:style-name="Internet_20_link" text:visited-style-name="Visited_20_Internet_20_Link">Fahrtmodus</text:a></text:p>
        </text:list-item>
        <text:list-item>
          <text:p text:style-name="List_20_1_Content"> <text:a xlink:type="simple" xlink:href="https://wiki.modellbahn-anlage.de/tc/autotrain/autotrain-per-drag-drop" text:style-name="Internet_20_link" text:visited-style-name="Visited_20_Internet_20_Link">AutoTrain per Drag&amp;Drop</text:a></text:p>
        </text:list-item>
        <text:list-item>
          <text:p text:style-name="List_20_1_Content"> <text:a xlink:type="simple" xlink:href="https://wiki.modellbahn-anlage.de/tc/autotrain/autotrain-direktmodus" text:style-name="Internet_20_link" text:visited-style-name="Visited_20_Internet_20_Link">AutoTrain Direktmodus ab TrainController 10</text:a></text:p>
        </text:list-item>
        <text:list-item>
          <text:p text:style-name="List_20_1_Content_Last"> <text:a xlink:type="simple" xlink:href="https://wiki.modellbahn-anlage.de/tc/autotrain/autotrain-automatisches-erstellen-von-zugverbaenden" text:style-name="Internet_20_link" text:visited-style-name="Visited_20_Internet_20_Link">Autotrain: automatisches erstellen von Zugverbänden</text:a></text:p>
        </text:list-item>
      </text:list>
      <text:h text:style-name="Heading_20_2" text:outline-level="2"><text:bookmark-start text:name="__RefHeading___zugfahrten_5"/><text:bookmark-start text:name="zugfahrten"/>Zugfahrten<text:bookmark-end text:name="__RefHeading___zugfahrten_5"/><text:bookmark-end text:name="zugfahrten"/></text:h>
      <text:list text:style-name="List_20_1" text:continue-numbering="false">
        <text:list-item>
          <text:p text:style-name="List_20_1_Content_First"> <text:a xlink:type="simple" xlink:href="https://wiki.modellbahn-anlage.de/tc/zugfahrt/was-sind-zugfahrten" text:style-name="Internet_20_link" text:visited-style-name="Visited_20_Internet_20_Link">Was sind Zugfahrten</text:a></text:p>
        </text:list-item>
        <text:list-item>
          <text:p text:style-name="List_20_1_Content"> <text:a xlink:type="simple" xlink:href="https://wiki.modellbahn-anlage.de/tc/zugfahrt/zugfahrten-anlegen" text:style-name="Internet_20_link" text:visited-style-name="Visited_20_Internet_20_Link">Zugfahrt erstellen im Fahrdienstleiter</text:a></text:p>
        </text:list-item>
        <text:list-item>
          <text:p text:style-name="List_20_1_Content"> <text:a xlink:type="simple" xlink:href="https://wiki.modellbahn-anlage.de/tc/zugfahrt/blockplan-per-mausmarkierung-erweitern" text:style-name="Internet_20_link" text:visited-style-name="Visited_20_Internet_20_Link">Blockplan per Mausmarkierung erweitern</text:a></text:p>
        </text:list-item>
        <text:list-item>
          <text:p text:style-name="List_20_1_Content"> <text:a xlink:type="simple" xlink:href="https://wiki.modellbahn-anlage.de/tc/zugfahrt/beschreibung_der_regeln_der_zugfahrt" text:style-name="Internet_20_link" text:visited-style-name="Visited_20_Internet_20_Link">Beschreibung der Zugfahrt Regeln</text:a></text:p>
        </text:list-item>
        <text:list-item>
          <text:p text:style-name="List_20_1_Content"> <text:a xlink:type="simple" xlink:href="https://wiki.modellbahn-anlage.de/tc/zugfahrt/zugfahrt-typen" text:style-name="Internet_20_link" text:visited-style-name="Visited_20_Internet_20_Link">Zugfahrt Typen</text:a></text:p>
        </text:list-item>
        <text:list-item>
          <text:p text:style-name="List_20_1_Content"> <text:a xlink:type="simple" xlink:href="https://wiki.modellbahn-anlage.de/tc/zugfahrt/der-dialog-zugoperation" text:style-name="Internet_20_link" text:visited-style-name="Visited_20_Internet_20_Link">Zugoperationen im TrainController</text:a></text:p>
        </text:list-item>
        <text:list-item>
          <text:p text:style-name="List_20_1_Content"> <text:a xlink:type="simple" xlink:href="https://wiki.modellbahn-anlage.de/tc/zugfahrt/unterbrechen-des-betriebs-beenden-von-zugfahrten" text:style-name="Internet_20_link" text:visited-style-name="Visited_20_Internet_20_Link">Unterbrechen des Betriebs – Beenden von Zugfahrten</text:a></text:p>
        </text:list-item>
        <text:list-item>
          <text:p text:style-name="List_20_1_Content"> <text:a xlink:type="simple" xlink:href="https://wiki.modellbahn-anlage.de/tc/zugfahrt/nachfolger" text:style-name="Internet_20_link" text:visited-style-name="Visited_20_Internet_20_Link">Zugfahrten: Nachfolger</text:a></text:p>
        </text:list-item>
        <text:list-item>
          <text:p text:style-name="List_20_1_Content"> <text:a xlink:type="simple" xlink:href="https://wiki.modellbahn-anlage.de/tc/zugfahrt/zugfahrtssequenz" text:style-name="Internet_20_link" text:visited-style-name="Visited_20_Internet_20_Link">Zugfahrtssequenz</text:a></text:p>
        </text:list-item>
        <text:list-item>
          <text:p text:style-name="List_20_1_Content"> <text:a xlink:type="simple" xlink:href="https://wiki.modellbahn-anlage.de/tc/zugfahrt/zugfahrtsauswahl" text:style-name="Internet_20_link" text:visited-style-name="Visited_20_Internet_20_Link">Zugfahrtsauswahl</text:a></text:p>
        </text:list-item>
        <text:list-item>
          <text:p text:style-name="List_20_1_Content"> <text:a xlink:type="simple" xlink:href="https://wiki.modellbahn-anlage.de/tc/zugfahrt/aufenthalt-startverzoegerungen-und-beschleunigung" text:style-name="Internet_20_link" text:visited-style-name="Visited_20_Internet_20_Link">Aufenthalt, Startverzögerungen und Beschleunigung</text:a></text:p>
        </text:list-item>
        <text:list-item>
          <text:p text:style-name="List_20_1_Content"> <text:a xlink:type="simple" xlink:href="https://wiki.modellbahn-anlage.de/tc/zugfahrt/die-mindest-beschleunigungszeit-in-zugfahrtregel" text:style-name="Internet_20_link" text:visited-style-name="Visited_20_Internet_20_Link">Die Mindest-Beschleunigungszeit in Zugfahrtregel</text:a></text:p>
        </text:list-item>
        <text:list-item>
          <text:p text:style-name="List_20_1_Content"> <text:a xlink:type="simple" xlink:href="https://wiki.modellbahn-anlage.de/tc/zugfahrt/sind-alle-bloecke-und-strecken-fuer-die-zugfahrt-markiert" text:style-name="Internet_20_link" text:visited-style-name="Visited_20_Internet_20_Link">Sind alle Blöcke und Strecken für die Zugfahrt markiert?</text:a></text:p>
        </text:list-item>
        <text:list-item>
          <text:p text:style-name="List_20_1_Content"> <text:a xlink:type="simple" xlink:href="https://wiki.modellbahn-anlage.de/tc/zugfahrt/zugfahrt-durch-zuege-ausloesen" text:style-name="Internet_20_link" text:visited-style-name="Visited_20_Internet_20_Link">Zugfahrt durch Züge auslösen</text:a></text:p>
        </text:list-item>
        <text:list-item>
          <text:p text:style-name="List_20_1_Content_Last"> <text:a xlink:type="simple" xlink:href="https://wiki.modellbahn-anlage.de/tc/zugfahrt/pendelfahrt" text:style-name="Internet_20_link" text:visited-style-name="Visited_20_Internet_20_Link">Zugfahrt Pendelfahrt</text:a></text:p>
        </text:list-item>
      </text:list>
      <text:h text:style-name="Heading_20_2" text:outline-level="2"><text:bookmark-start text:name="__RefHeading___traincontroller-spontanfahrt_6"/><text:bookmark-start text:name="traincontroller-spontanfahrt"/>TrainController Spontanfahrt<text:bookmark-end text:name="__RefHeading___traincontroller-spontanfahrt_6"/><text:bookmark-end text:name="traincontroller-spontanfahrt"/></text:h>
      <text:list text:style-name="List_20_1" text:continue-numbering="false">
        <text:list-item>
          <text:p text:style-name="List_20_1_Content_First"> <text:a xlink:type="simple" xlink:href="https://wiki.modellbahn-anlage.de/tc/spontanfahrt/modellbahn-wiki" text:style-name="Internet_20_link" text:visited-style-name="Visited_20_Internet_20_Link">Spontanfahrt</text:a></text:p>
        </text:list-item>
        <text:list-item>
          <text:p text:style-name="List_20_1_Content"> <text:a xlink:type="simple" xlink:href="https://wiki.modellbahn-anlage.de/tc/bloecke/block-fuer-spontanfahrt-einstellen" text:style-name="Internet_20_link" text:visited-style-name="Visited_20_Internet_20_Link">Block für Spontanfahrt einstellen</text:a></text:p>
        </text:list-item>
        <text:list-item>
          <text:p text:style-name="List_20_1_Content_Last"> <text:a xlink:type="simple" xlink:href="https://wiki.modellbahn-anlage.de/tc/spontanfahrt/variablen-in-spontanfahrten-aufenthalt" text:style-name="Internet_20_link" text:visited-style-name="Visited_20_Internet_20_Link">Variablen in Spontanfahrten z.B. in der Aufenthaltsdauer</text:a></text:p>
        </text:list-item>
      </text:list>
      <text:h text:style-name="Heading_20_2" text:outline-level="2"><text:bookmark-start text:name="__RefHeading___betriebsstellen_7"/><text:bookmark-start text:name="betriebsstellen"/>Betriebsstellen<text:bookmark-end text:name="__RefHeading___betriebsstellen_7"/><text:bookmark-end text:name="betriebsstellen"/></text:h>
      <text:list text:style-name="List_20_1" text:continue-numbering="false">
        <text:list-item>
          <text:p text:style-name="List_20_1_Content_First"> <text:a xlink:type="simple" xlink:href="https://wiki.modellbahn-anlage.de/tc/betriebsstellen" text:style-name="Internet_20_link" text:visited-style-name="Visited_20_Internet_20_Link">Betriebsstellen im TrainController</text:a></text:p>
        </text:list-item>
        <text:list-item>
          <text:p text:style-name="List_20_1_Content_Last"> <text:a xlink:type="simple" xlink:href="https://wiki.modellbahn-anlage.de/tc/spezialmarkierung_zu_den_betriebsstellen" text:style-name="Internet_20_link" text:visited-style-name="Visited_20_Internet_20_Link">Spezialmarkierung zu den Betriebsstellen</text:a></text:p>
        </text:list-item>
      </text:list>
      <text:h text:style-name="Heading_20_2" text:outline-level="2"><text:bookmark-start text:name="__RefHeading___drehscheibe-schiebebuehne-segmentdrehscheibe_8"/><text:bookmark-start text:name="drehscheibe-schiebebuehne-segmentdrehscheibe"/>Drehscheibe, Schiebebühne, Segmentdrehscheibe<text:bookmark-end text:name="__RefHeading___drehscheibe-schiebebuehne-segmentdrehscheibe_8"/><text:bookmark-end text:name="drehscheibe-schiebebuehne-segmentdrehscheibe"/></text:h>
      <text:list text:style-name="List_20_1" text:continue-numbering="false">
        <text:list-item>
          <text:p text:style-name="List_20_1_Content_First"> <text:a xlink:type="simple" xlink:href="https://wiki.modellbahn-anlage.de/tc/drehscheibe_schiebebuehne" text:style-name="Internet_20_link" text:visited-style-name="Visited_20_Internet_20_Link">Drehscheibe/Schiebebühne/Segmentdrehscheibe</text:a></text:p>
        </text:list-item>
        <text:list-item>
          <text:p text:style-name="List_20_1_Content"> <text:a xlink:type="simple" xlink:href="https://wiki.modellbahn-anlage.de/tc/drehscheibe_schiebebuehne/unsere-einstellungen-im-traincontroller-gold" text:style-name="Internet_20_link" text:visited-style-name="Visited_20_Internet_20_Link">Unsere Einstellungen im TrainController Gold für Drehscheibe, Schiebebühne und Segmentdrehscheibe</text:a></text:p>
        </text:list-item>
        <text:list-item>
          <text:p text:style-name="List_20_1_Content"> <text:a xlink:type="simple" xlink:href="https://wiki.modellbahn-anlage.de/tc/drehscheibe/pruefen-ob-lok-solo-auf-buehne-oder-drehscheibe-faehrt" text:style-name="Internet_20_link" text:visited-style-name="Visited_20_Internet_20_Link">Prüfen, ob Lok solo auf Bühne oder Drehscheibe fährt (TrainController Gold)</text:a></text:p>
        </text:list-item>
        <text:list-item>
          <text:p text:style-name="List_20_1_Content"> <text:a xlink:type="simple" xlink:href="https://wiki.modellbahn-anlage.de/tc/drehscheibe_schiebebuehne/anschluss" text:style-name="Internet_20_link" text:visited-style-name="Visited_20_Internet_20_Link">Anschluss der Märklin Drehscheibe 7686 mit LDT TT-DEC mit getrenntem Schalten und Fahren auf der Modellbahn-Anlage</text:a></text:p>
        </text:list-item>
        <text:list-item>
          <text:p text:style-name="List_20_1_Content"> <text:a xlink:type="simple" xlink:href="https://wiki.modellbahn-anlage.de/tc/drehscheibe_schiebebuehne/programmierung" text:style-name="Internet_20_link" text:visited-style-name="Visited_20_Internet_20_Link">Drehscheibe Decoder Programmieren am TT-DEC</text:a></text:p>
        </text:list-item>
        <text:list-item>
          <text:p text:style-name="List_20_1_Content"> <text:a xlink:type="simple" xlink:href="https://wiki.modellbahn-anlage.de/tc/drehscheibe/segmentdrehscheibe-einrichten-und-anschliessen-zugfahrten-programmieren" text:style-name="Internet_20_link" text:visited-style-name="Visited_20_Internet_20_Link">Segmentdrehscheibe einrichten und anschließen, Zugfahrten programmieren</text:a></text:p>
        </text:list-item>
        <text:list-item>
          <text:p text:style-name="List_20_1_Content"> <text:a xlink:type="simple" xlink:href="https://wiki.modellbahn-anlage.de/tc/drehscheibe/schweissarbeiten-im-lokschuppen-an-nur-besetzten-gleisen" text:style-name="Internet_20_link" text:visited-style-name="Visited_20_Internet_20_Link">Schweißarbeiten im Lokschuppen an nur besetzten Gleisen</text:a></text:p>
        </text:list-item>
        <text:list-item>
          <text:p text:style-name="List_20_1_Content"> <text:a xlink:type="simple" xlink:href="https://wiki.modellbahn-anlage.de/tc/drehscheibe_schiebebuehne/drehrichtung-der-drehscheibe-in-tc" text:style-name="Internet_20_link" text:visited-style-name="Visited_20_Internet_20_Link">Drehrichtung der Drehscheibe in TrainController</text:a></text:p>
        </text:list-item>
        <text:list-item>
          <text:p text:style-name="List_20_1_Content"> <text:a xlink:type="simple" xlink:href="https://wiki.modellbahn-anlage.de/tc/drehscheibe_schiebebuehne/signale-auf-der-drehscheibe-bw-phillipsburg" text:style-name="Internet_20_link" text:visited-style-name="Visited_20_Internet_20_Link">Signale auf der Drehscheibe (BW Phillipsburg)</text:a></text:p>
        </text:list-item>
        <text:list-item>
          <text:p text:style-name="List_20_1_Content_Last"> <text:a xlink:type="simple" xlink:href="https://wiki.modellbahn-anlage.de/tc/drehscheibe_schiebebuehne/rangierpfiff-beim-abfahren-von-der-buehne" text:style-name="Internet_20_link" text:visited-style-name="Visited_20_Internet_20_Link">Rangierpfiff beim Abfahren von der Bühne (Drehscheibe, Schiebebühne, Segmentdrehscheibe)</text:a></text:p>
        </text:list-item>
      </text:list>
      <text:h text:style-name="Heading_20_2" text:outline-level="2"><text:bookmark-start text:name="__RefHeading___formeln_9"/><text:bookmark-start text:name="formeln"/>Formeln<text:bookmark-end text:name="__RefHeading___formeln_9"/><text:bookmark-end text:name="formeln"/></text:h>
      <text:list text:style-name="List_20_1" text:continue-numbering="false">
        <text:list-item>
          <text:p text:style-name="LastListParagraph_List_20_1_Content_First"> <text:a xlink:type="simple" xlink:href="https://wiki.modellbahn-anlage.de/tc/formeln/formeln-fuer-variables-halten-in-einem-block" text:style-name="Internet_20_link" text:visited-style-name="Visited_20_Internet_20_Link">Formeln für variables Halten in einem Block</text:a></text:p>
        </text:list-item>
      </text:list>
      <text:h text:style-name="Heading_20_2" text:outline-level="2"><text:bookmark-start text:name="__RefHeading___operationen_10"/><text:bookmark-start text:name="operationen"/>Operationen<text:bookmark-end text:name="__RefHeading___operationen_10"/><text:bookmark-end text:name="operationen"/></text:h>
      <text:list text:style-name="List_20_1" text:continue-numbering="false">
        <text:list-item>
          <text:p text:style-name="LastListParagraph_List_20_1_Content_First"> <text:a xlink:type="simple" xlink:href="https://wiki.modellbahn-anlage.de/tc/operationen/modellbahn-wiki" text:style-name="Internet_20_link" text:visited-style-name="Visited_20_Internet_20_Link">Operationen in TrainController Gold (seit Version 11)</text:a></text:p>
        </text:list-item>
      </text:list>
      <text:h text:style-name="Heading_20_2" text:outline-level="2"><text:bookmark-start text:name="__RefHeading___variable_11"/><text:bookmark-start text:name="variable"/>Variable<text:bookmark-end text:name="__RefHeading___variable_11"/><text:bookmark-end text:name="variable"/></text:h>
      <text:list text:style-name="List_20_1" text:continue-numbering="false">
        <text:list-item>
          <text:p text:style-name="List_20_1_Content_First"> <text:a xlink:type="simple" xlink:href="https://wiki.modellbahn-anlage.de/tc/variablen/variablen" text:style-name="Internet_20_link" text:visited-style-name="Visited_20_Internet_20_Link">Variablen in TrainController RailRoad &amp; Co.</text:a></text:p>
        </text:list-item>
        <text:list-item>
          <text:p text:style-name="List_20_1_Content"> <text:a xlink:type="simple" xlink:href="https://wiki.modellbahn-anlage.de/tc/variablen/variablen-im-traincontroller-ein-versuch-einer-einfachen-erklaerung" text:style-name="Internet_20_link" text:visited-style-name="Visited_20_Internet_20_Link">Variablen im TrainController 11 - ein Versuch einer einfachen Erklärung</text:a></text:p>
        </text:list-item>
        <text:list-item>
          <text:p text:style-name="List_20_1_Content"> <text:a xlink:type="simple" xlink:href="https://wiki.modellbahn-anlage.de/tc/variablen/ueber-variable-abfragen-ob-zug-in-bahnhof-steht-oder-nicht" text:style-name="Internet_20_link" text:visited-style-name="Visited_20_Internet_20_Link">Über Variable abfragen, ob Zug im Bahnhof oder auf Strecke steht - ab TrainController Version 11 Gold</text:a></text:p>
        </text:list-item>
        <text:list-item>
          <text:p text:style-name="List_20_1_Content"> <text:a xlink:type="simple" xlink:href="https://wiki.modellbahn-anlage.de/tc/variablen/feststellung-der-fahrtrichtung" text:style-name="Internet_20_link" text:visited-style-name="Visited_20_Internet_20_Link">Feststellung der Fahrtrichtung ab TrainController 9 Gold</text:a></text:p>
        </text:list-item>
        <text:list-item>
          <text:p text:style-name="List_20_1_Content"> <text:a xlink:type="simple" xlink:href="https://wiki.modellbahn-anlage.de/tc/variablen/variablen-wert-im-laufenden-betrieb-aendern" text:style-name="Internet_20_link" text:visited-style-name="Visited_20_Internet_20_Link">Variablen-Wert im laufenden Betrieb ändern</text:a></text:p>
        </text:list-item>
        <text:list-item>
          <text:p text:style-name="List_20_1_Content"> <text:a xlink:type="simple" xlink:href="https://wiki.modellbahn-anlage.de/tc/variablen/zug-ueber-taster-zur-betriebsstelle-umsetzgleis-fahren-lassen" text:style-name="Internet_20_link" text:visited-style-name="Visited_20_Internet_20_Link">Zug über Taster zur Betriebsstelle Umsetzgleis fahren lassen</text:a></text:p>
        </text:list-item>
        <text:list-item>
          <text:p text:style-name="List_20_1_Content"> <text:a xlink:type="simple" xlink:href="https://wiki.modellbahn-anlage.de/tc/variablen/variablen-werte-aus-einer-lok-auslesen-und-zurueckschreiben" text:style-name="Internet_20_link" text:visited-style-name="Visited_20_Internet_20_Link">Variablen Werte aus einer Lok auslesen und zurückschreiben</text:a></text:p>
        </text:list-item>
        <text:list-item>
          <text:p text:style-name="List_20_1_Content"> <text:a xlink:type="simple" xlink:href="https://wiki.modellbahn-anlage.de/tc/variablen/variablen-fuer-loklaenge-und-wagenlaenge-nutzen" text:style-name="Internet_20_link" text:visited-style-name="Visited_20_Internet_20_Link">Variablen für Loklänge und Wagenlänge nutzen</text:a></text:p>
        </text:list-item>
        <text:list-item>
          <text:p text:style-name="List_20_1_Content_Last"> <text:a xlink:type="simple" xlink:href="https://wiki.modellbahn-anlage.de/tc/variablen/anzahl-zugfahrten-anzahl-fahrender-zuege-ausgeben" text:style-name="Internet_20_link" text:visited-style-name="Visited_20_Internet_20_Link">Anzahl Zugfahrten" &amp; "Anzahl fahrender Züge" ausgeben</text:a></text:p>
        </text:list-item>
      </text:list>
      <text:h text:style-name="Heading_20_2" text:outline-level="2"><text:bookmark-start text:name="__RefHeading___einmessen_12"/><text:bookmark-start text:name="einmessen"/>Einmessen<text:bookmark-end text:name="__RefHeading___einmessen_12"/><text:bookmark-end text:name="einmessen"/></text:h>
      <text:list text:style-name="List_20_1" text:continue-numbering="false">
        <text:list-item>
          <text:p text:style-name="List_20_1_Content_First"> <text:a xlink:type="simple" xlink:href="https://wiki.modellbahn-anlage.de/tc/einmessen/miningen/grundlagen-des-einmessens-auf-der-modellbahn-anlage.de" text:style-name="Internet_20_link" text:visited-style-name="Visited_20_Internet_20_Link">Grundlagen des Einmessens auf der Modellbahn-Anlage.de</text:a></text:p>
        </text:list-item>
        <text:list-item>
          <text:p text:style-name="List_20_1_Content"> <text:a xlink:type="simple" xlink:href="https://wiki.modellbahn-anlage.de/tc/einmessen/einmessstrecken_auf_der_modellbahn-anlage.de" text:style-name="Internet_20_link" text:visited-style-name="Visited_20_Internet_20_Link">Einmessstrecken auf der Modellbahn-Anlage.de</text:a></text:p>
        </text:list-item>
        <text:list-item>
          <text:p text:style-name="List_20_1_Content"> <text:a xlink:type="simple" xlink:href="https://wiki.modellbahn-anlage.de/tc/einmessen/miningen/bremsmessung-auf-der-modellbahn-anlage.de" text:style-name="Internet_20_link" text:visited-style-name="Visited_20_Internet_20_Link">Bremsmessung auf der Modellbahn-Anlage.de</text:a></text:p>
        </text:list-item>
        <text:list-item>
          <text:p text:style-name="List_20_1_Content"> <text:a xlink:type="simple" xlink:href="https://wiki.modellbahn-anlage.de/tc/einmessen/cv-einstellungen-im-lokdecoder" text:style-name="Internet_20_link" text:visited-style-name="Visited_20_Internet_20_Link">CV-Einstellungen im Lokdecoder</text:a></text:p>
        </text:list-item>
        <text:list-item>
          <text:p text:style-name="List_20_1_Content"> <text:a xlink:type="simple" xlink:href="https://wiki.modellbahn-anlage.de/tc/einmessen/einstellung-einer-personenlok-mit-guten-werten-beschleunigung-und-verzoegerung" text:style-name="Internet_20_link" text:visited-style-name="Visited_20_Internet_20_Link">Einstellung einer Personenlok mit guten Werten für Beschleunigung und Verzögerung</text:a></text:p>
        </text:list-item>
        <text:list-item>
          <text:p text:style-name="List_20_1_Content"> <text:a xlink:type="simple" xlink:href="https://wiki.modellbahn-anlage.de/tc/einmessen/bremsausgleich-und-adaptives-bremsen-abp" text:style-name="Internet_20_link" text:visited-style-name="Visited_20_Internet_20_Link">Bremsausgleich und adaptives Bremsen (ABP)</text:a></text:p>
        </text:list-item>
        <text:list-item>
          <text:p text:style-name="List_20_1_Content"> <text:a xlink:type="simple" xlink:href="https://wiki.modellbahn-anlage.de/tc/einmessen/lok-einmessen-bei-gleichzeitigem-fahrbetrieb" text:style-name="Internet_20_link" text:visited-style-name="Visited_20_Internet_20_Link">Lok einmessen bei gleichzeitigem Fahrbetrieb</text:a></text:p>
        </text:list-item>
        <text:list-item>
          <text:p text:style-name="List_20_1_Content_Last"> <text:a xlink:type="simple" xlink:href="https://wiki.modellbahn-anlage.de/tc/einmessen/entfernungen-und-geschwindigkeiten" text:style-name="Internet_20_link" text:visited-style-name="Visited_20_Internet_20_Link">Entfernungen und Geschwindigkeiten</text:a></text:p>
        </text:list-item>
      </text:list>
      <text:h text:style-name="Heading_20_2" text:outline-level="2"><text:bookmark-start text:name="__RefHeading___bloecke_13"/><text:bookmark-start text:name="bloecke"/>Blöcke<text:bookmark-end text:name="__RefHeading___bloecke_13"/><text:bookmark-end text:name="bloecke"/></text:h>
      <text:list text:style-name="List_20_1" text:continue-numbering="false">
        <text:list-item>
          <text:p text:style-name="List_20_1_Content_First"> <text:a xlink:type="simple" xlink:href="https://wiki.modellbahn-anlage.de/tc/bloecke/zustaende-eines-blockes" text:style-name="Internet_20_link" text:visited-style-name="Visited_20_Internet_20_Link">Zustände eines Blockes</text:a></text:p>
        </text:list-item>
        <text:list-item>
          <text:p text:style-name="List_20_1_Content"> <text:a xlink:type="simple" xlink:href="https://wiki.modellbahn-anlage.de/tc/bloecke/bloecke-brems-und-haltemarkierungen" text:style-name="Internet_20_link" text:visited-style-name="Visited_20_Internet_20_Link">Blöcke mit Brems- und Haltemarkierungen</text:a></text:p>
        </text:list-item>
        <text:list-item>
          <text:p text:style-name="List_20_1_Content"> <text:a xlink:type="simple" xlink:href="https://wiki.modellbahn-anlage.de/tc/bloecke/markierungen/ihre-farben-und-ihre-aufgaben" text:style-name="Internet_20_link" text:visited-style-name="Visited_20_Internet_20_Link">Markierungen: ihre Farben und ihre Aufgaben</text:a></text:p>
        </text:list-item>
        <text:list-item>
          <text:p text:style-name="List_20_1_Content"> <text:a xlink:type="simple" xlink:href="https://wiki.modellbahn-anlage.de/tc/bloecke/block-freigabe" text:style-name="Internet_20_link" text:visited-style-name="Visited_20_Internet_20_Link">Blockfreigaben</text:a></text:p>
        </text:list-item>
        <text:list-item>
          <text:p text:style-name="List_20_1_Content"> <text:a xlink:type="simple" xlink:href="https://wiki.modellbahn-anlage.de/tc/bloecke/block-fuer-spontanfahrt-einstellen" text:style-name="Internet_20_link" text:visited-style-name="Visited_20_Internet_20_Link">Block für Spontanfahrt einstellen</text:a></text:p>
        </text:list-item>
        <text:list-item>
          <text:p text:style-name="List_20_1_Content"> <text:a xlink:type="simple" xlink:href="https://wiki.modellbahn-anlage.de/tc/bloecke/block-meldet-irrtuemlich-belegt" text:style-name="Internet_20_link" text:visited-style-name="Visited_20_Internet_20_Link">Block meldet irrtümlich "belegt"</text:a></text:p>
        </text:list-item>
        <text:list-item>
          <text:p text:style-name="List_20_1_Content"> <text:a xlink:type="simple" xlink:href="https://wiki.modellbahn-anlage.de/tc/bloecke/blocklaenge-und-zuglaenge" text:style-name="Internet_20_link" text:visited-style-name="Visited_20_Internet_20_Link">Blocklänge/Zuglänge</text:a></text:p>
        </text:list-item>
        <text:list-item>
          <text:p text:style-name="List_20_1_Content"> <text:a xlink:type="simple" xlink:href="https://wiki.modellbahn-anlage.de/tc/bloecke/block-wizard" text:style-name="Internet_20_link" text:visited-style-name="Visited_20_Internet_20_Link">Block-Wizard</text:a></text:p>
        </text:list-item>
        <text:list-item>
          <text:p text:style-name="List_20_1_Content"> <text:a xlink:type="simple" xlink:href="https://wiki.modellbahn-anlage.de/tc/bloecke/melder-ausleuchten-vs.-komplett-ausleuchten-wenn-mehrere-melder-im-block-sichtbar-sein-sollen" text:style-name="Internet_20_link" text:visited-style-name="Visited_20_Internet_20_Link">Melder ausleuchten vs. komplett ausleuchten - wenn mehrere Melder im Block sichtbar sein sollen</text:a></text:p>
        </text:list-item>
        <text:list-item>
          <text:p text:style-name="List_20_1_Content_Last"> <text:a xlink:type="simple" xlink:href="https://wiki.modellbahn-anlage.de/tc/bloecke/nur-planmaessiger-halt" text:style-name="Internet_20_link" text:visited-style-name="Visited_20_Internet_20_Link">Nur planmäßiger Halt (Nur planmässiger Halt)</text:a></text:p>
        </text:list-item>
      </text:list>
      <text:h text:style-name="Heading_20_2" text:outline-level="2"><text:bookmark-start text:name="__RefHeading___dr.-railroad_14"/><text:bookmark-start text:name="dr.-railroad"/>Dr. Railroad<text:bookmark-end text:name="__RefHeading___dr.-railroad_14"/><text:bookmark-end text:name="dr.-railroad"/></text:h>
      <text:list text:style-name="List_20_1" text:continue-numbering="false">
        <text:list-item>
          <text:p text:style-name="List_20_1_Content_First"> <text:a xlink:type="simple" xlink:href="https://wiki.modellbahn-anlage.de/tc/drrailroad/modellbahn-wiki" text:style-name="Internet_20_link" text:visited-style-name="Visited_20_Internet_20_Link">Dr.RailRoad</text:a></text:p>
        </text:list-item>
        <text:list-item>
          <text:p text:style-name="List_20_1_Content"> <text:a xlink:type="simple" xlink:href="https://wiki.modellbahn-anlage.de/tc/drrailroad/dr.railroad-meldungen-unterdruecken" text:style-name="Internet_20_link" text:visited-style-name="Visited_20_Internet_20_Link">Dr.RailRoad Meldungen unterdrücken</text:a></text:p>
        </text:list-item>
        <text:list-item>
          <text:p text:style-name="List_20_1_Content"> <text:a xlink:type="simple" xlink:href="https://wiki.modellbahn-anlage.de/tc/drrailroad/pins-erzeugen-fuer-dr.-railroad-meldungen" text:style-name="Internet_20_link" text:visited-style-name="Visited_20_Internet_20_Link">PINs erzeugen bzw. anzeigen für Dr. Railroad Meldungen</text:a></text:p>
        </text:list-item>
        <text:list-item>
          <text:p text:style-name="List_20_1_Content_Last"> <text:a xlink:type="simple" xlink:href="https://wiki.modellbahn-anlage.de/tc/drrailroad/meldungsliste-speichern-oder-drucken" text:style-name="Internet_20_link" text:visited-style-name="Visited_20_Internet_20_Link">Meldungsliste von Dr. Railroad speichern oder drucken</text:a></text:p>
        </text:list-item>
      </text:list>
      <text:h text:style-name="Heading_20_2" text:outline-level="2"><text:bookmark-start text:name="__RefHeading___frag-emma_15"/><text:bookmark-start text:name="frag-emma"/>Frag Emma!<text:bookmark-end text:name="__RefHeading___frag-emma_15"/><text:bookmark-end text:name="frag-emma"/></text:h>
      <text:list text:style-name="List_20_1" text:continue-numbering="false">
        <text:list-item>
          <text:p text:style-name="List_20_1_Content_First"> <text:a xlink:type="simple" xlink:href="https://wiki.modellbahn-anlage.de/tc/emma/modellbahn-wiki" text:style-name="Internet_20_link" text:visited-style-name="Visited_20_Internet_20_Link">Frag Emma!</text:a></text:p>
        </text:list-item>
        <text:list-item>
          <text:p text:style-name="List_20_1_Content_Last"> <text:a xlink:type="simple" xlink:href="https://wiki.modellbahn-anlage.de/tc/emma/emmareports" text:style-name="Internet_20_link" text:visited-style-name="Visited_20_Internet_20_Link">EmmaReports</text:a></text:p>
        </text:list-item>
      </text:list>
      <text:h text:style-name="Heading_20_2" text:outline-level="2"><text:bookmark-start text:name="__RefHeading___pins_16"/><text:bookmark-start text:name="pins"/>PINs<text:bookmark-end text:name="__RefHeading___pins_16"/><text:bookmark-end text:name="pins"/></text:h>
      <text:list text:style-name="List_20_1" text:continue-numbering="false">
        <text:list-item>
          <text:p text:style-name="LastListParagraph_List_20_1_Content_First"> <text:a xlink:type="simple" xlink:href="https://wiki.modellbahn-anlage.de/tc/pins/modellbahn-wiki" text:style-name="Internet_20_link" text:visited-style-name="Visited_20_Internet_20_Link">Pins</text:a></text:p>
        </text:list-item>
      </text:list>
      <text:h text:style-name="Heading_20_2" text:outline-level="2"><text:bookmark-start text:name="__RefHeading___lok_17"/><text:bookmark-start text:name="lok"/>Lok<text:bookmark-end text:name="__RefHeading___lok_17"/><text:bookmark-end text:name="lok"/></text:h>
      <text:list text:style-name="List_20_1" text:continue-numbering="false">
        <text:list-item>
          <text:p text:style-name="List_20_1_Content_First"> <text:a xlink:type="simple" xlink:href="https://wiki.modellbahn-anlage.de/tc/lok/modellbahn-wiki" text:style-name="Internet_20_link" text:visited-style-name="Visited_20_Internet_20_Link">Lok bzw. Lokomotive</text:a></text:p>
        </text:list-item>
        <text:list-item>
          <text:p text:style-name="List_20_1_Content"> <text:a xlink:type="simple" xlink:href="https://wiki.modellbahn-anlage.de/tc/lok/gewicht" text:style-name="Internet_20_link" text:visited-style-name="Visited_20_Internet_20_Link">Lok Gewicht im TrainController</text:a></text:p>
        </text:list-item>
        <text:list-item>
          <text:p text:style-name="List_20_1_Content"> <text:a xlink:type="simple" xlink:href="https://wiki.modellbahn-anlage.de/tc/lok/lokfunktionen" text:style-name="Internet_20_link" text:visited-style-name="Visited_20_Internet_20_Link">Lokfunktionen</text:a></text:p>
        </text:list-item>
        <text:list-item>
          <text:p text:style-name="List_20_1_Content"> <text:a xlink:type="simple" xlink:href="https://wiki.modellbahn-anlage.de/tc/lok/feste-lokfunktionen" text:style-name="Internet_20_link" text:visited-style-name="Visited_20_Internet_20_Link">"Feste" Lokfunktionen</text:a></text:p>
        </text:list-item>
        <text:list-item>
          <text:p text:style-name="List_20_1_Content"> <text:a xlink:type="simple" xlink:href="https://wiki.modellbahn-anlage.de/tc/lok/operationen" text:style-name="Internet_20_link" text:visited-style-name="Visited_20_Internet_20_Link">Lok-Operationen</text:a></text:p>
        </text:list-item>
        <text:list-item>
          <text:p text:style-name="List_20_1_Content"> <text:a xlink:type="simple" xlink:href="https://wiki.modellbahn-anlage.de/tc/lok/operationen-bei-start-und-stop" text:style-name="Internet_20_link" text:visited-style-name="Visited_20_Internet_20_Link">Operationen bei Start und Stop</text:a></text:p>
        </text:list-item>
        <text:list-item>
          <text:p text:style-name="List_20_1_Content"> <text:a xlink:type="simple" xlink:href="https://wiki.modellbahn-anlage.de/tc/lok/anpassung-an-das-anfahrverhalten" text:style-name="Internet_20_link" text:visited-style-name="Visited_20_Internet_20_Link">Anpassung an das Anfahrverhalten</text:a></text:p>
        </text:list-item>
        <text:list-item>
          <text:p text:style-name="List_20_1_Content"> <text:a xlink:type="simple" xlink:href="https://wiki.modellbahn-anlage.de/tc/lok/beschleunigung-verzoegerung" text:style-name="Internet_20_link" text:visited-style-name="Visited_20_Internet_20_Link">Einstellung der Trägheit Beschleunigung/Verzögerung</text:a></text:p>
        </text:list-item>
        <text:list-item>
          <text:p text:style-name="List_20_1_Content_Last"> <text:a xlink:type="simple" xlink:href="https://wiki.modellbahn-anlage.de/tc/lok/zuglaenge" text:style-name="Internet_20_link" text:visited-style-name="Visited_20_Internet_20_Link">Zuglängen schnell und einfach anpassen</text:a></text:p>
        </text:list-item>
      </text:list>
      <text:h text:style-name="Heading_20_2" text:outline-level="2"><text:bookmark-start text:name="__RefHeading___wagen_18"/><text:bookmark-start text:name="wagen"/>Wagen<text:bookmark-end text:name="__RefHeading___wagen_18"/><text:bookmark-end text:name="wagen"/></text:h>
      <text:list text:style-name="List_20_1" text:continue-numbering="false">
        <text:list-item>
          <text:p text:style-name="LastListParagraph_List_20_1_Content_First"> <text:a xlink:type="simple" xlink:href="https://wiki.modellbahn-anlage.de/tc/wagen/wagen-be-und-entladen" text:style-name="Internet_20_link" text:visited-style-name="Visited_20_Internet_20_Link">Wagen be- und entladen (Wagen und Ladung)</text:a></text:p>
        </text:list-item>
      </text:list>
      <text:h text:style-name="Heading_20_2" text:outline-level="2"><text:bookmark-start text:name="__RefHeading___zugbeschreibungen_19"/><text:bookmark-start text:name="zugbeschreibungen"/>Zugbeschreibungen<text:bookmark-end text:name="__RefHeading___zugbeschreibungen_19"/><text:bookmark-end text:name="zugbeschreibungen"/></text:h>
      <text:list text:style-name="List_20_1" text:continue-numbering="false">
        <text:list-item>
          <text:p text:style-name="List_20_1_Content_First"> <text:a xlink:type="simple" xlink:href="https://wiki.modellbahn-anlage.de/tc/zugbeschreibung/modellbahn-wiki" text:style-name="Internet_20_link" text:visited-style-name="Visited_20_Internet_20_Link">zugbeschreibung</text:a></text:p>
        </text:list-item>
        <text:list-item>
          <text:p text:style-name="List_20_1_Content"> <text:a xlink:type="simple" xlink:href="https://wiki.modellbahn-anlage.de/tc/zugbeschreibung/erweitere-zugbeschreibungen" text:style-name="Internet_20_link" text:visited-style-name="Visited_20_Internet_20_Link">Erweitere Zugbeschreibungen</text:a></text:p>
        </text:list-item>
        <text:list-item>
          <text:p text:style-name="List_20_1_Content_Last"> <text:a xlink:type="simple" xlink:href="https://wiki.modellbahn-anlage.de/tc/zugbeschreibung/in-welche-richtung-faehrt-die-lokomotive-kamin-vorne-oder-hinten" text:style-name="Internet_20_link" text:visited-style-name="Visited_20_Internet_20_Link">In welche Richtung fährt die Lokomotive (Kamin vorne oder hinten)</text:a></text:p>
        </text:list-item>
      </text:list>
      <text:h text:style-name="Heading_20_2" text:outline-level="2"><text:bookmark-start text:name="__RefHeading___fenster_20"/><text:bookmark-start text:name="fenster"/>Fenster<text:bookmark-end text:name="__RefHeading___fenster_20"/><text:bookmark-end text:name="fenster"/></text:h>
      <text:list text:style-name="List_20_1" text:continue-numbering="false">
        <text:list-item>
          <text:p text:style-name="List_20_1_Content_First"> <text:a xlink:type="simple" xlink:href="https://wiki.modellbahn-anlage.de/tc/fenster/das-fahrdienstleiterfenster" text:style-name="Internet_20_link" text:visited-style-name="Visited_20_Internet_20_Link">Das Fahrdienstleiterfenster</text:a></text:p>
        </text:list-item>
        <text:list-item>
          <text:p text:style-name="List_20_1_Content"> <text:a xlink:type="simple" xlink:href="https://wiki.modellbahn-anlage.de/tc/fenster/der-lokfuehrerstand" text:style-name="Internet_20_link" text:visited-style-name="Visited_20_Internet_20_Link">Der Lokführerstand</text:a></text:p>
        </text:list-item>
        <text:list-item>
          <text:p text:style-name="List_20_1_Content"> <text:a xlink:type="simple" xlink:href="https://wiki.modellbahn-anlage.de/tc/fahrregler/system-anzeige-im-fahrregler" text:style-name="Internet_20_link" text:visited-style-name="Visited_20_Internet_20_Link">System-Anzeige im Fahrregler/Lokführerstand</text:a></text:p>
        </text:list-item>
        <text:list-item>
          <text:p text:style-name="List_20_1_Content"> <text:a xlink:type="simple" xlink:href="https://wiki.modellbahn-anlage.de/tc/fenster/gruppe-und-untergruppen-mit-einem-befehl-aufklappen" text:style-name="Internet_20_link" text:visited-style-name="Visited_20_Internet_20_Link">Gruppe und Untergruppen mit einem Befehl aufklappen</text:a></text:p>
        </text:list-item>
        <text:list-item>
          <text:p text:style-name="List_20_1_Content_Last"> <text:a xlink:type="simple" xlink:href="https://wiki.modellbahn-anlage.de/tc/fenster/filtern-von-daten" text:style-name="Internet_20_link" text:visited-style-name="Visited_20_Internet_20_Link">Filtern von Daten</text:a></text:p>
        </text:list-item>
      </text:list>
      <text:h text:style-name="Heading_20_2" text:outline-level="2"><text:bookmark-start text:name="__RefHeading___weichen-signale-zubehoer_21"/><text:bookmark-start text:name="weichen-signale-zubehoer"/>Weichen, Signale, Zubehör<text:bookmark-end text:name="__RefHeading___weichen-signale-zubehoer_21"/><text:bookmark-end text:name="weichen-signale-zubehoer"/></text:h>
      <text:list text:style-name="List_20_1" text:continue-numbering="false">
        <text:list-item>
          <text:p text:style-name="List_20_1_Content_First"> <text:a xlink:type="simple" xlink:href="https://wiki.modellbahn-anlage.de/tc/weichen-signale/hauptsignal-2begriffig" text:style-name="Internet_20_link" text:visited-style-name="Visited_20_Internet_20_Link">Hauptsignal 2begriffig</text:a></text:p>
        </text:list-item>
        <text:list-item>
          <text:p text:style-name="List_20_1_Content"> <text:a xlink:type="simple" xlink:href="https://wiki.modellbahn-anlage.de/tc/weichen-signale/hauptsignal-3begriffig" text:style-name="Internet_20_link" text:visited-style-name="Visited_20_Internet_20_Link">Hauptsignal 3begriffig</text:a></text:p>
        </text:list-item>
        <text:list-item>
          <text:p text:style-name="List_20_1_Content"> <text:a xlink:type="simple" xlink:href="https://wiki.modellbahn-anlage.de/tc/weichen-signale/hauptsignal-4begriffig" text:style-name="Internet_20_link" text:visited-style-name="Visited_20_Internet_20_Link">Hauptsignal 4begriffig</text:a></text:p>
        </text:list-item>
        <text:list-item>
          <text:p text:style-name="List_20_1_Content"> <text:a xlink:type="simple" xlink:href="https://wiki.modellbahn-anlage.de/tc/weichen-signale/vorsignal-2begriffig" text:style-name="Internet_20_link" text:visited-style-name="Visited_20_Internet_20_Link">Vorsignal 2begriffig</text:a></text:p>
        </text:list-item>
        <text:list-item>
          <text:p text:style-name="List_20_1_Content"> <text:a xlink:type="simple" xlink:href="https://wiki.modellbahn-anlage.de/tc/weichen-signale/vorsignal-3begriffig" text:style-name="Internet_20_link" text:visited-style-name="Visited_20_Internet_20_Link">Vorsignal 2begriffig</text:a></text:p>
        </text:list-item>
        <text:list-item>
          <text:p text:style-name="List_20_1_Content"> <text:a xlink:type="simple" xlink:href="https://wiki.modellbahn-anlage.de/tc/weichen-signale/vorsignal-4begriffig" text:style-name="Internet_20_link" text:visited-style-name="Visited_20_Internet_20_Link">Vorsignal 4begriffig</text:a></text:p>
        </text:list-item>
        <text:list-item>
          <text:p text:style-name="List_20_1_Content"> <text:a xlink:type="simple" xlink:href="https://wiki.modellbahn-anlage.de/tc/weichen-signale/schaltzeit-von-magnetartikeln" text:style-name="Internet_20_link" text:visited-style-name="Visited_20_Internet_20_Link">Einstellung der  Schaltzeit von Weichen</text:a></text:p>
        </text:list-item>
        <text:list-item>
          <text:p text:style-name="List_20_1_Content"> <text:a xlink:type="simple" xlink:href="https://wiki.modellbahn-anlage.de/tc/weichen-signale/modellbahn-wiki" text:style-name="Internet_20_link" text:visited-style-name="Visited_20_Internet_20_Link">weichen-signale</text:a></text:p>
        </text:list-item>
        <text:list-item>
          <text:p text:style-name="List_20_1_Content"> <text:a xlink:type="simple" xlink:href="https://wiki.modellbahn-anlage.de/tc/weichen-signale/modellbahn-wiki" text:style-name="Internet_20_link" text:visited-style-name="Visited_20_Internet_20_Link">weichen-signale</text:a></text:p>
        </text:list-item>
        <text:list-item>
          <text:p text:style-name="List_20_1_Content"> <text:a xlink:type="simple" xlink:href="https://wiki.modellbahn-anlage.de/tc/weichen-signale/modellbahn-wiki" text:style-name="Internet_20_link" text:visited-style-name="Visited_20_Internet_20_Link">weichen-signale</text:a></text:p>
        </text:list-item>
        <text:list-item>
          <text:p text:style-name="List_20_1_Content"> <text:a xlink:type="simple" xlink:href="https://wiki.modellbahn-anlage.de/tc/weichen-signale/zubehoeraspekt" text:style-name="Internet_20_link" text:visited-style-name="Visited_20_Internet_20_Link">Zubehöraspekt</text:a></text:p>
        </text:list-item>
        <text:list-item>
          <text:p text:style-name="List_20_1_Content_Last"> <text:a xlink:type="simple" xlink:href="https://wiki.modellbahn-anlage.de/tc/weichen-signale/zug-soll-bei-rot-mit-zs1-ueber-das-signal-fahren" text:style-name="Internet_20_link" text:visited-style-name="Visited_20_Internet_20_Link">Zug soll bei Rot mit "ZS1" über das Signal fahren</text:a></text:p>
        </text:list-item>
      </text:list>
      <text:h text:style-name="Heading_20_2" text:outline-level="2"><text:bookmark-start text:name="__RefHeading___bedingungen_22"/><text:bookmark-start text:name="bedingungen"/>Bedingungen<text:bookmark-end text:name="__RefHeading___bedingungen_22"/><text:bookmark-end text:name="bedingungen"/></text:h>
      <text:list text:style-name="List_20_1" text:continue-numbering="false">
        <text:list-item>
          <text:p text:style-name="LastListParagraph_List_20_1_Content_First"> <text:a xlink:type="simple" xlink:href="https://wiki.modellbahn-anlage.de/tc/bedingungen/combi-gruppe-was-ist-das" text:style-name="Internet_20_link" text:visited-style-name="Visited_20_Internet_20_Link">Combi-Gruppe - was ist das?</text:a></text:p>
        </text:list-item>
      </text:list>
      <text:h text:style-name="Heading_20_2" text:outline-level="2"><text:bookmark-start text:name="__RefHeading___melders88_23"/><text:bookmark-start text:name="melders88"/>Melder/S88<text:bookmark-end text:name="__RefHeading___melders88_23"/><text:bookmark-end text:name="melders88"/></text:h>
      <text:list text:style-name="List_20_1" text:continue-numbering="false">
        <text:list-item>
          <text:p text:style-name="List_20_1_Content_First"> <text:a xlink:type="simple" xlink:href="https://wiki.modellbahn-anlage.de/tc/s88/virtuelle-melder" text:style-name="Internet_20_link" text:visited-style-name="Visited_20_Internet_20_Link">Virtuelle Kontakte und Virtuelle Belegtmeldung</text:a></text:p>
        </text:list-item>
        <text:list-item>
          <text:p text:style-name="List_20_1_Content"> <text:a xlink:type="simple" xlink:href="https://wiki.modellbahn-anlage.de/tc/s88/virtuelle-kontakte" text:style-name="Internet_20_link" text:visited-style-name="Visited_20_Internet_20_Link">Virtuelle Kontakte</text:a></text:p>
        </text:list-item>
        <text:list-item>
          <text:p text:style-name="List_20_1_Content"> <text:a xlink:type="simple" xlink:href="https://wiki.modellbahn-anlage.de/tc/s88/virtuelle-kontakte-zug-verschwindet" text:style-name="Internet_20_link" text:visited-style-name="Visited_20_Internet_20_Link">Virtuelle Kontakte - Zug verschwindet</text:a></text:p>
        </text:list-item>
        <text:list-item>
          <text:p text:style-name="List_20_1_Content_Last"> <text:a xlink:type="simple" xlink:href="https://wiki.modellbahn-anlage.de/tc/s88/kontaktmelder-lauschen" text:style-name="Internet_20_link" text:visited-style-name="Visited_20_Internet_20_Link">Kontaktmelder - Lauschen</text:a></text:p>
        </text:list-item>
      </text:list>
      <text:h text:style-name="Heading_20_2" text:outline-level="2"><text:bookmark-start text:name="__RefHeading___ansicht_24"/><text:bookmark-start text:name="ansicht"/>Ansicht<text:bookmark-end text:name="__RefHeading___ansicht_24"/><text:bookmark-end text:name="ansicht"/></text:h>
      <text:list text:style-name="List_20_1" text:continue-numbering="false">
        <text:list-item>
          <text:p text:style-name="List_20_1_Content_First"> <text:a xlink:type="simple" xlink:href="https://wiki.modellbahn-anlage.de/tc/ansicht/stellwerk" text:style-name="Internet_20_link" text:visited-style-name="Visited_20_Internet_20_Link">Stellwerk</text:a></text:p>
        </text:list-item>
        <text:list-item>
          <text:p text:style-name="List_20_1_Content"> <text:a xlink:type="simple" xlink:href="https://wiki.modellbahn-anlage.de/tc/ansicht/stellwerke-loeschen" text:style-name="Internet_20_link" text:visited-style-name="Visited_20_Internet_20_Link">Stellwerk löschen</text:a></text:p>
        </text:list-item>
        <text:list-item>
          <text:p text:style-name="List_20_1_Content_Last"> <text:a xlink:type="simple" xlink:href="https://wiki.modellbahn-anlage.de/tc/ansicht/statusleiste" text:style-name="Internet_20_link" text:visited-style-name="Visited_20_Internet_20_Link">Statusleiste im TrainController</text:a></text:p>
        </text:list-item>
      </text:list>
      <text:h text:style-name="Heading_20_2" text:outline-level="2"><text:bookmark-start text:name="__RefHeading___system-monitor_25"/><text:bookmark-start text:name="system-monitor"/>System-Monitor<text:bookmark-end text:name="__RefHeading___system-monitor_25"/><text:bookmark-end text:name="system-monitor"/></text:h>
      <text:list text:style-name="List_20_1" text:continue-numbering="false">
        <text:list-item>
          <text:p text:style-name="LastListParagraph_List_20_1_Content_First"> <text:a xlink:type="simple" xlink:href="https://wiki.modellbahn-anlage.de/tc/system-monitor/modellbahn-wiki" text:style-name="Internet_20_link" text:visited-style-name="Visited_20_Internet_20_Link">System-Monitor</text:a></text:p>
        </text:list-item>
      </text:list>
      <text:h text:style-name="Heading_20_2" text:outline-level="2"><text:bookmark-start text:name="__RefHeading___werkzeug_26"/><text:bookmark-start text:name="werkzeug"/>Werkzeug<text:bookmark-end text:name="__RefHeading___werkzeug_26"/><text:bookmark-end text:name="werkzeug"/></text:h>
      <text:list text:style-name="List_20_1" text:continue-numbering="false">
        <text:list-item>
          <text:p text:style-name="List_20_1_Content_First"> <text:a xlink:type="simple" xlink:href="https://wiki.modellbahn-anlage.de/tc/werkzeug/erweitertes-zubehoer" text:style-name="Internet_20_link" text:visited-style-name="Visited_20_Internet_20_Link">Erweitertes Zubehör</text:a></text:p>
        </text:list-item>
        <text:list-item>
          <text:p text:style-name="List_20_1_Content_Last"> <text:a xlink:type="simple" xlink:href="https://wiki.modellbahn-anlage.de/tc/einfach-bzw.-mehrfachauswahl" text:style-name="Internet_20_link" text:visited-style-name="Visited_20_Internet_20_Link">Einfach- bzw. Mehrfachauswahl</text:a></text:p>
        </text:list-item>
      </text:list>
      <text:h text:style-name="Heading_20_2" text:outline-level="2"><text:bookmark-start text:name="__RefHeading___sonstiges_27"/><text:bookmark-start text:name="sonstiges"/>Sonstiges<text:bookmark-end text:name="__RefHeading___sonstiges_27"/><text:bookmark-end text:name="sonstiges"/></text:h>
      <text:list text:style-name="List_20_1" text:continue-numbering="false">
        <text:list-item>
          <text:p text:style-name="List_20_1_Content_First"> <text:a xlink:type="simple" xlink:href="https://wiki.modellbahn-anlage.de/tc/systemereignisse/modellbahn-wiki" text:style-name="Internet_20_link" text:visited-style-name="Visited_20_Internet_20_Link">Systemereignisse</text:a></text:p>
        </text:list-item>
        <text:list-item>
          <text:p text:style-name="List_20_1_Content"> <text:a xlink:type="simple" xlink:href="https://wiki.modellbahn-anlage.de/tc/designs/modellbahn-wiki" text:style-name="Internet_20_link" text:visited-style-name="Visited_20_Internet_20_Link">Die Designs im TrainController Gold (Version 10)</text:a></text:p>
        </text:list-item>
        <text:list-item>
          <text:p text:style-name="List_20_1_Content"> <text:a xlink:type="simple" xlink:href="https://wiki.modellbahn-anlage.de/tc/ini/railroad.ini" text:style-name="Internet_20_link" text:visited-style-name="Visited_20_Internet_20_Link">Railroad.ini</text:a></text:p>
        </text:list-item>
        <text:list-item>
          <text:p text:style-name="List_20_1_Content"> <text:a xlink:type="simple" xlink:href="https://wiki.modellbahn-anlage.de/tc/olc-online-lizenz-check-bei-internet-ausfall" text:style-name="Internet_20_link" text:visited-style-name="Visited_20_Internet_20_Link">OLC (Online-Lizenz-Check) und OLC bei Internet Ausfall</text:a></text:p>
        </text:list-item>
        <text:list-item>
          <text:p text:style-name="List_20_1_Content"> <text:a xlink:type="simple" xlink:href="https://wiki.modellbahn-anlage.de/tc/webcam/modellbahn-wiki" text:style-name="Internet_20_link" text:visited-style-name="Visited_20_Internet_20_Link">Einbindung von Webcams in TrainController</text:a></text:p>
        </text:list-item>
        <text:list-item>
          <text:p text:style-name="List_20_1_Content"> <text:a xlink:type="simple" xlink:href="https://wiki.modellbahn-anlage.de/tc/lokbilder" text:style-name="Internet_20_link" text:visited-style-name="Visited_20_Internet_20_Link">Lokbilder</text:a></text:p>
        </text:list-item>
        <text:list-item>
          <text:p text:style-name="List_20_1_Content"> <text:a xlink:type="simple" xlink:href="https://wiki.modellbahn-anlage.de/tc/firefox-einstellungen-fuer-unsichere-downloads" text:style-name="Internet_20_link" text:visited-style-name="Visited_20_Internet_20_Link">Firefox-Einstellungen für "unsichere" Downloads</text:a></text:p>
        </text:list-item>
        <text:list-item>
          <text:p text:style-name="List_20_1_Content"> <text:a xlink:type="simple" xlink:href="https://wiki.modellbahn-anlage.de/tc/meldungsfenster" text:style-name="Internet_20_link" text:visited-style-name="Visited_20_Internet_20_Link">Meldungsfenster</text:a></text:p>
        </text:list-item>
        <text:list-item>
          <text:p text:style-name="List_20_1_Content"> <text:a xlink:type="simple" xlink:href="https://wiki.modellbahn-anlage.de/tc/wichtige-begriffe" text:style-name="Internet_20_link" text:visited-style-name="Visited_20_Internet_20_Link">Begriffe im Programm</text:a></text:p>
        </text:list-item>
        <text:list-item>
          <text:p text:style-name="List_20_1_Content"> <text:a xlink:type="simple" xlink:href="https://wiki.modellbahn-anlage.de/tc/editiermodus-was-ist-das" text:style-name="Internet_20_link" text:visited-style-name="Visited_20_Internet_20_Link">Editiermodus - was ist das?</text:a></text:p>
        </text:list-item>
        <text:list-item>
          <text:p text:style-name="List_20_1_Content"> <text:a xlink:type="simple" xlink:href="https://wiki.modellbahn-anlage.de/tc/editiermodus-mit-passwort-schuetzen" text:style-name="Internet_20_link" text:visited-style-name="Visited_20_Internet_20_Link">Editiermodus mit Passwort schützen</text:a></text:p>
        </text:list-item>
        <text:list-item>
          <text:p text:style-name="List_20_1_Content"> <text:a xlink:type="simple" xlink:href="https://wiki.modellbahn-anlage.de/tc/die-.bak-datei-oder-traincontroller-und-die-sicherung" text:style-name="Internet_20_link" text:visited-style-name="Visited_20_Internet_20_Link">Die *.bak-Datei oder TrainController und die Sicherung</text:a></text:p>
        </text:list-item>
        <text:list-item>
          <text:p text:style-name="List_20_1_Content"> <text:a xlink:type="simple" xlink:href="https://wiki.modellbahn-anlage.de/tc/aktionen-beim-systemstart" text:style-name="Internet_20_link" text:visited-style-name="Visited_20_Internet_20_Link">Aktionen beim Systemstart</text:a></text:p>
        </text:list-item>
        <text:list-item>
          <text:p text:style-name="List_20_1_Content"> <text:a xlink:type="simple" xlink:href="https://wiki.modellbahn-anlage.de/tc/start-des-programms-im-offline-modus" text:style-name="Internet_20_link" text:visited-style-name="Visited_20_Internet_20_Link">Start von TrainController im Offline-Modus</text:a></text:p>
        </text:list-item>
        <text:list-item>
          <text:p text:style-name="List_20_1_Content"> <text:a xlink:type="simple" xlink:href="https://wiki.modellbahn-anlage.de/tc/dateiablage-und-daten" text:style-name="Internet_20_link" text:visited-style-name="Visited_20_Internet_20_Link">Dateiablage und Daten</text:a></text:p>
        </text:list-item>
        <text:list-item>
          <text:p text:style-name="List_20_1_Content"> <text:a xlink:type="simple" xlink:href="https://wiki.modellbahn-anlage.de/tc/vorsicht-performance-falle" text:style-name="Internet_20_link" text:visited-style-name="Visited_20_Internet_20_Link">Vorsicht Performance-Falle</text:a></text:p>
        </text:list-item>
        <text:list-item>
          <text:p text:style-name="List_20_1_Content"> <text:a xlink:type="simple" xlink:href="https://wiki.modellbahn-anlage.de/tc/offiziell-unterstuetzte-systeme-und-geraete" text:style-name="Internet_20_link" text:visited-style-name="Visited_20_Internet_20_Link">Offiziell unterstützte Systeme und Geräte</text:a></text:p>
        </text:list-item>
        <text:list-item>
          <text:p text:style-name="List_20_1_Content_Last"> <text:a xlink:type="simple" xlink:href="https://wiki.modellbahn-anlage.de/tc/unterstuetzte-digitalzentralen" text:style-name="Internet_20_link" text:visited-style-name="Visited_20_Internet_20_Link">Unterstützte Digitalzentralen</text:a></text:p>
        </text:list-item>
      </text:list>
      <text:h text:style-name="Heading_20_2" text:outline-level="2"><text:bookmark-start text:name="__RefHeading___trainprogrammer_28"/><text:bookmark-start text:name="trainprogrammer"/>TrainProgrammer<text:bookmark-end text:name="__RefHeading___trainprogrammer_28"/><text:bookmark-end text:name="trainprogrammer"/></text:h>
      <text:list text:style-name="List_20_1" text:continue-numbering="false">
        <text:list-item>
          <text:p text:style-name="List_20_1_Content_First"> <text:a xlink:type="simple" xlink:href="https://wiki.modellbahn-anlage.de/tc/tp/modellbahn-wiki" text:style-name="Internet_20_link" text:visited-style-name="Visited_20_Internet_20_Link">TrainProgrammer</text:a></text:p>
        </text:list-item>
        <text:list-item>
          <text:p text:style-name="List_20_1_Content_Last"> <text:a xlink:type="simple" xlink:href="https://wiki.modellbahn-anlage.de/tc/tp/maerklin-decoder" text:style-name="Internet_20_link" text:visited-style-name="Visited_20_Internet_20_Link">Märklin Decoder programmieren</text:a></text:p>
        </text:list-item>
      </text:list>
      <text:h text:style-name="Heading_20_2" text:outline-level="2"><text:bookmark-start text:name="__RefHeading___street_29"/><text:bookmark-start text:name="street"/>+Street<text:bookmark-end text:name="__RefHeading___street_29"/><text:bookmark-end text:name="street"/></text:h>
      <text:list text:style-name="List_20_1" text:continue-numbering="false">
        <text:list-item>
          <text:p text:style-name="List_20_1_Content_First"> <text:a xlink:type="simple" xlink:href="https://wiki.modellbahn-anlage.de/tc/st/modellbahn-wiki" text:style-name="Internet_20_link" text:visited-style-name="Visited_20_Internet_20_Link">+Street</text:a></text:p>
        </text:list-item>
        <text:list-item>
          <text:p text:style-name="List_20_1_Content_Last"> <text:a xlink:type="simple" xlink:href="https://wiki.modellbahn-anlage.de/tc/st/autos-verladen" text:style-name="Internet_20_link" text:visited-style-name="Visited_20_Internet_20_Link">Autos verladen mit TrainController und +Street</text:a></text:p>
        </text:list-item>
      </text:list>
      <text:h text:style-name="Heading_20_2" text:outline-level="2"><text:bookmark-start text:name="__RefHeading___smarthand_30"/><text:bookmark-start text:name="smarthand"/>+SmartHand<text:bookmark-end text:name="__RefHeading___smarthand_30"/><text:bookmark-end text:name="smarthand"/></text:h>
      <text:list text:style-name="List_20_1" text:continue-numbering="false">
        <text:list-item>
          <text:p text:style-name="LastListParagraph_List_20_1_Content_First"> <text:a xlink:type="simple" xlink:href="https://wiki.modellbahn-anlage.de/tc/sh/modellbahn-wiki" text:style-name="Internet_20_link" text:visited-style-name="Visited_20_Internet_20_Link">+SmartHand</text:a></text:p>
        </text:list-item>
      </text:list>
      <text:h text:style-name="Heading_20_2" text:outline-level="2"><text:bookmark-start text:name="__RefHeading___cargo_31"/><text:bookmark-start text:name="cargo"/>+Cargo<text:bookmark-end text:name="__RefHeading___cargo_31"/><text:bookmark-end text:name="cargo"/></text:h>
      <text:list text:style-name="List_20_1" text:continue-numbering="false">
        <text:list-item>
          <text:p text:style-name="LastListParagraph_List_20_1_Content_First"> <text:a xlink:type="simple" xlink:href="https://wiki.modellbahn-anlage.de/tc/cargo/modellbahn-wiki" text:style-name="Internet_20_link" text:visited-style-name="Visited_20_Internet_20_Link">+Cargo</text:a></text:p>
        </text:list-item>
      </text:list>
      <text:h text:style-name="Heading_20_2" text:outline-level="2"><text:bookmark-start text:name="__RefHeading___net_32"/><text:bookmark-start text:name="net"/>+Net<text:bookmark-end text:name="__RefHeading___net_32"/><text:bookmark-end text:name="net"/></text:h>
      <text:list text:style-name="List_20_1" text:continue-numbering="false">
        <text:list-item>
          <text:p text:style-name="LastListParagraph_List_20_1_Content_First"> <text:a xlink:type="simple" xlink:href="https://wiki.modellbahn-anlage.de/tc/net/modellbahn-wiki" text:style-name="Internet_20_link" text:visited-style-name="Visited_20_Internet_20_Link">+NET</text:a></text:p>
        </text:list-item>
      </text:list>
      <text:h text:style-name="Heading_20_2" text:outline-level="2"><text:bookmark-start text:name="__RefHeading___d-sound_33"/><text:bookmark-start text:name="d-sound"/>+4D Sound<text:bookmark-end text:name="__RefHeading___d-sound_33"/><text:bookmark-end text:name="d-sound"/></text:h>
      <text:list text:style-name="List_20_1" text:continue-numbering="false">
        <text:list-item>
          <text:p text:style-name="LastListParagraph_List_20_1_Content_First"> <text:a xlink:type="simple" xlink:href="https://wiki.modellbahn-anlage.de/tc/4d/modellbahn-wiki" text:style-name="Internet_20_link" text:visited-style-name="Visited_20_Internet_20_Link">+4D Sound</text:a></text:p>
        </text:list-item>
      </text:list>
      <text:h text:style-name="Heading_20_2" text:outline-level="2"><text:bookmark-start text:name="__RefHeading___trainanimator_34"/><text:bookmark-start text:name="trainanimator"/>TrainAnimator<text:bookmark-end text:name="__RefHeading___trainanimator_34"/><text:bookmark-end text:name="trainanimator"/></text:h>
      <text:list text:style-name="List_20_1" text:continue-numbering="false">
        <text:list-item>
          <text:p text:style-name="LastListParagraph_List_20_1_Content_First"> <text:a xlink:type="simple" xlink:href="https://wiki.modellbahn-anlage.de/tc/trainanimator/modellbahn-wiki" text:style-name="Internet_20_link" text:visited-style-name="Visited_20_Internet_20_Link">TrainAnimato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53:33</meta:creation-date>
    <dc:creator>Generated</dc:creator>
    <dc:date>2026-08-11T10::53:33</dc:date>
    <dc:language>en-US</dc:language>
    <meta:editing-cycles>1</meta:editing-cycles>
    <meta:editing-duration>PT0S</meta:editing-duration>
    <dc:title>tc:modellbahn-wiki</dc:title>
  </office:meta>
</office:document-meta>
</file>