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2c6e19a28e2ca4f46c1763052aa538.png"/>
  <manifest:file-entry manifest:media-type="image/png" manifest:full-path="Pictures/6d43911d0f25078d59e2214aab0b73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operationen:modellbahn-wiki"/><text:bookmark-start text:name="__RefHeading___operationen-in-traincontroller-gold-seit-version-11_1"/><text:bookmark-start text:name="operationen-in-traincontroller-gold-seit-version-11"/>Operationen in TrainController Gold (seit Version 11)<text:bookmark-end text:name="__RefHeading___operationen-in-traincontroller-gold-seit-version-11_1"/><text:bookmark-end text:name="operationen-in-traincontroller-gold-seit-version-11"/></text:h>
      <text:p text:style-name="Text_20_body">Für bestimmte Operationen können Zugbeschreibungen festgelegt werden. Dies ist z.B. für die Ausführung von  oder Ausfahrten aus einer Betriebsstelle möglich. Damit kann z.B. ein und dieselbe  mit einem Taster nur mit Personenzügen, mit einem anderen Taster nur mit Güterzügen gestartet werden. Eine getrennte Einrichtung von  für die verschiedenen Züge ist hierfür nicht nötig.</text:p>
      <text:h text:style-name="Heading_20_2" text:outline-level="2"><text:bookmark-start text:name="__RefHeading___operationen-fuer-die-ablaufsteuerung_2"/><text:bookmark-start text:name="operationen-fuer-die-ablaufsteuerung"/>Operationen für die Ablaufsteuerung<text:bookmark-end text:name="__RefHeading___operationen-fuer-die-ablaufsteuerung_2"/><text:bookmark-end text:name="operationen-fuer-die-ablaufsteuerung"/></text:h>
      <text:p text:style-name="Text_20_body">Mit Operationen für die Ablaufsteuerung ist es möglich, den Ablauf von Operationen zu beeinflussen.</text:p>
      <text:p text:style-name="Text_20_body">Es stehen vielfältige Möglichkeiten zur Verfügung, zusammengehörige Operationen zu gruppieren oder Operationen über Verzweigungen und Schleifen ablaufen zu lassen. Auf diese Weise können ähnlich wie mit einer Programmiersprache kleine Programme für die Ausführung von Operationen geschrieben werden.</text:p>
      <text:p text:style-name="Text_20_body">Im Gegensatz zu früheren Versionen können Operationen baumartig gruppiert werden. Dadurch werden logische Zusammenhänge sehr viel übersichtlicher dargestellt. Der Unterschied lässt sich am besten an einem einfachen Beispiel erläutern.</text:p>
      <text:p text:style-name="Text_20_body"><draw:frame draw:style-name="media" draw:name="0" text:anchor-type="as-char" draw:z-index="0" svg:width="16.271875cm" svg:height="10.4775cm"><draw:image xlink:href="Pictures/f72c6e19a28e2ca4f46c1763052aa538.png" xlink:type="simple" xlink:show="embed" xlink:actuate="onLoad"/></draw:frame></text:p>
      <text:p text:style-name="Text_20_body">Die Grafik zeigt ein einfaches Beispiel eines typischen Ablaufs mit einer Voraussetzungs-Operation. Je nachdem ob ein bestimmter  von einer Lok gerade verwendet wird oder nicht, soll jeweils eine Meldung und eine Popup-Meldung ausgegeben werden. Mit Sprung-Befehlen und Marken wird dafür gesorgt, dass je nach Ergebnis der Prüfung der Voraussetzung die richtigen beiden Meldungen ausgegeben werden.</text:p>
      <text:p text:style-name="Text_20_body"><draw:frame draw:style-name="media" draw:name="1" text:anchor-type="as-char" draw:z-index="1" svg:width="17.806458333333cm" style:rel-width="100%" svg:height="10.371666666667cm" style:rel-height="scale"><draw:image xlink:href="Pictures/6d43911d0f25078d59e2214aab0b737a.png" xlink:type="simple" xlink:show="embed" xlink:actuate="onLoad"/></draw:frame></text:p>
      <text:p text:style-name="Text_20_body">Die Graifk oben zeigt einen zur Grafik weiter oben gleichwertigen Ablauf. Die logische Zusammengehörigkeit der Operationen zueinander und zum Ergebnis der Prüfung der Voraussetzung sind aber in der unteren Grafik sehr viel deutlicher zu erkennen. Zudem besteht nun die Möglichkeit, Teilbäume in der Operationsliste auszublenden, wenn man sich zum Beispiel nur einen groben Überblick über den Ablauf verschaffen möch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7::10:46</meta:creation-date>
    <dc:creator>Generated</dc:creator>
    <dc:date>2026-09-17T17::10:46</dc:date>
    <dc:language>en-US</dc:language>
    <meta:editing-cycles>1</meta:editing-cycles>
    <meta:editing-duration>PT0S</meta:editing-duration>
    <dc:title>tc:operationen:modellbahn-wiki</dc:title>
  </office:meta>
</office:document-meta>
</file>