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c:weichen-signale:weiche-soll-in-eine-art-grundstellung-gehen"/><text:bookmark-start text:name="__RefHeading___weiche-soll-in-eine-art-grundstellung-gehen_1"/><text:bookmark-start text:name="weiche-soll-in-eine-art-grundstellung-gehen"/>Weiche soll in eine Art "Grundstellung" gehen<text:bookmark-end text:name="__RefHeading___weiche-soll-in-eine-art-grundstellung-gehen_1"/><text:bookmark-end text:name="weiche-soll-in-eine-art-grundstellung-gehen"/></text:h>
      <text:h text:style-name="Heading_20_2" text:outline-level="2"><text:bookmark-start text:name="__RefHeading___problemstellung_2"/><text:bookmark-start text:name="problemstellung"/>Problemstellung<text:bookmark-end text:name="__RefHeading___problemstellung_2"/><text:bookmark-end text:name="problemstellung"/></text:h>
      <text:p text:style-name="Text_20_body">In manchen Fällen würde man sich im TrainController Gold wünschen, dass Weichen in eine definierte Grundstellung schalten würde. Das geht natürlich, wie immer, auf manuelle Bedienung mittels eines Tasters oder gar einem Druck auf das Weichensymbol. Aber wir wollen ja einen Automatismus haben - so könnte man es z.B. mithilfe eines Bahnwärters realisieren.</text:p>
      <text:p text:style-name="Text_20_body">Eine noch viel elegantere Lösung ist aber, wenn man sich der  bedient. Hier ein einfaches Beispiel, wie was das verstehen:</text:p>
      <text:p text:style-name="Text_20_body">Wir haben eine Strecke von A-Stadt nach B-Dorf und C-Burg. D.h. unser Gleisbild verfügt über 2 Weichenstraßen:</text:p>
      <text:p text:style-name="Text_20_body">Der Wunsch wäre nun, dass die Weiche, die im Gleisbild liegt, in der Grundstellung zwischen A-Stadt und B-Dorf liegt. Wenn man hier nicht eingreift, dann liegt die Weiche immer so, wie der letzte Zug sich die Weiche gelegt hat - das ist aber nicht das Ergebnis, das wir wollen - wir wollen, dass auch nach einer  von A-Stadt nach C-Burg die Weiche wieder so liegt, dass ein Zug, ohne Weichenschaltung, von A-Stadt nach B-Dorf fahren kann.</text:p>
      <text:h text:style-name="Heading_20_2" text:outline-level="2"><text:bookmark-start text:name="__RefHeading___die-loesung_3"/><text:bookmark-start text:name="die-loesung"/>Die Lösung<text:bookmark-end text:name="__RefHeading___die-loesung_3"/><text:bookmark-end text:name="die-loesung"/></text:h>
      <text:p text:style-name="Text_20_body">Wir können, innerhalb einer , festlegen, was passieren soll, wenn eine  aktiv ist. Aber genau so können wir Operationen hinterlegen, für den Fall, dass eine  wieder inaktiv (aus) schaltet.</text:p>
      <text:p text:style-name="Text_20_body">In unserem Beispiel verändert ja nur die  <text:span text:style-name="Strong_20_Emphasis">„A-Stadt ←→ C-Burg“</text:span> die Weiche in ihrer Lage. D.h. wenn diese  aktiv war und darüber ein Zug gerauscht ist, dann spricht ja nichts dagegen, dass die Weiche wieder in gerade Grundstellung gebracht wird. </text:p>
      <text:p text:style-name="Text_20_body">Also ist die Lösung simpel: Man setzt die Lage der Weiche in der passenden  so ein, dass die Weiche zurück nach <text:span text:style-name="Emphasis">gerade</text:span> geschaltet wird, wenn die , die die Weiche in Schräglage gebracht hat, wieder aufgelöst wird.</text:p>
      <text:p text:style-name="Text_20_body">Mit diesem Trick kann man ganz einfach - und darüber hinaus, auch mehrere Weichen auf einmal, wieder auf eine „Grundstellung“ oder „Grundlage“ brin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2::10:43</meta:creation-date>
    <dc:creator>Generated</dc:creator>
    <dc:date>2026-09-13T12::10:43</dc:date>
    <dc:language>en-US</dc:language>
    <meta:editing-cycles>1</meta:editing-cycles>
    <meta:editing-duration>PT0S</meta:editing-duration>
    <dc:title>tc:weichen-signale:weiche-soll-in-eine-art-grundstellung-gehen</dc:title>
  </office:meta>
</office:document-meta>
</file>