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weichen-signale:weichenstrassen"/><text:bookmark-start text:name="__RefHeading___weichenstrassen_1"/><text:bookmark-start text:name="weichenstrassen"/>Weichenstraßen<text:bookmark-end text:name="__RefHeading___weichenstrassen_1"/><text:bookmark-end text:name="weichenstrassen"/></text:h>
      <text:p text:style-name="Text_20_body">Weichenstraßen werden benutzt, um eine Reihe von Weichen, Signalen und Schienenelementen, die auf einem bestimmten Fahrweg liegen, zu betätigen und zu verriegeln.</text:p>
      <text:p text:style-name="Text_20_body">Weichenstraßen werden normalerweise als Verbindungslinien zwischen je zwei Blöcken im Blockpan des Fahrdienstleiters angelegt. Diese Weichenstraßen werden im Automatikbetrieb genutzt, können aber mithilfe geeigneter Start- und Zieltaster auch manuell bedient werden. In Ausnahmefällen und für den rein manuellen Betrieb können Weichenstraßen auch mithilfe entsprechender Symbole auch im Stellwerk platziert werden.</text:p>
      <text:p text:style-name="Text_20_body">Eine  hat die folgenden Eigenschaften:</text:p>
      <text:p text:style-name="Text_20_body">-Start
-Ziel
-einen bestimmten Fahrweg vom Start zum Ziel
-zwei Mengen von Operationen, um entweder andere Elemente zusammen mit der  zu schalten und zu verriegeln (z.B. abhängige Signale) oder zurückzusetzen, wenn die  freigegeben wird. </text:p>
      <text:p text:style-name="Text_20_body">Eine  funktioniert folgendermaßen:</text:p>
      <text:p text:style-name="Text_20_body">Wenn die  aktiviert wird, werden alle Weichen entlang des Fahrweges vom Start zum Ziel entsprechend des Fahrweges geschaltet. Außerdem werden alle Schienen und Weichen entlang des Fahrweges verriegelt, bis die  freigegeben wird. Andere Weichenstraßen, die eines oder mehrere dieser Elemente enthalten, können nicht aktiviert werden, solange diese Elemente verriegelt sind.</text:p>
      <text:p text:style-name="Text_20_body">Es ist zusätzlich möglich, eine Reihe von Operationen jedem Zustand der  (Aktivierung und Freigabe) zuzuordnen. Elemente, die durch diese Operationen bei der Aktivierung der  betätigt werden, werden auch verriegelt, bis die  wieder freigegeben wird. Auf diese Weise kann auch die Betätigung und Verriegelung von Signalen oder anderem Zubehör zur  hinzugefügt werden. Durch die Zuordnung von Operationen, die ausgeführt werden, wenn die  freigegeben wird, ist es möglich, andere Elemente bei der Freigabe der  zurückzusetzen.</text:p>
      <text:p text:style-name="Text_20_body">Allgemeine Eigenschaften der  werden in der Registerkarte Allgemeines festgelegt. Die  selbst wird in der Registerkarte  beschrieben. In der Registerkarte Bedingung können Sie das Einschalten der  von bestimmten Voraussetzungen abhängig machen. In der Registerkarte Operationen können Sie festlegen, welche zusätzlichen Operationen beim Einschalten oder Freigeben der  durchgeführt werden sollen. </text:p>
      <text:p text:style-name="Text_20_body">Anmerkung:</text:p>
      <text:p text:style-name="Text_20_body">Für die korrekte Funktion einer  ist es wichtig, dass Start und Ziel durch Schienenelemente verbunden sind. Aus diesem Grunde ist es wichtig, dass Signale, Zubehör, Melder oder Textelemente entlang des Fahrweges an den Schienen angebracht sind, anstatt als freistehende Elemente eingefügt zu s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9::43:11</meta:creation-date>
    <dc:creator>Generated</dc:creator>
    <dc:date>2026-09-13T09::43:11</dc:date>
    <dc:language>en-US</dc:language>
    <meta:editing-cycles>1</meta:editing-cycles>
    <meta:editing-duration>PT0S</meta:editing-duration>
    <dc:title>tc:weichen-signale:weichenstrassen</dc:title>
  </office:meta>
</office:document-meta>
</file>